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wiss" style:font-pitch="variable"/>
    <style:font-face style:name="Arial1" svg:font-family="Arial" style:font-family-generic="roman" style:font-pitch="variable"/>
    <style:font-face style:name="Liberation Sans" svg:font-family="'Liberation Sans'" style:font-family-generic="roman"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stroke-dash="Dash_20_1" svg:stroke-width="0cm" draw:stroke-linejoin="none" svg:stroke-linecap="butt" draw:fill="solid" draw:fill-color="#ffffff" draw:textarea-horizontal-align="center" draw:textarea-vertical-align="middle" loext:decorative="false"/>
    </style:style>
    <style:style style:name="gr2" style:family="graphic" style:parent-style-name="standard">
      <style:graphic-properties draw:stroke="none" draw:stroke-dash="Dash_20_1" svg:stroke-width="0.002cm" draw:stroke-linejoin="round" svg:stroke-linecap="butt" draw:fill="solid" draw:fill-color="#ffffff" draw:textarea-horizontal-align="center" draw:textarea-vertical-align="middle" loext:decorative="false"/>
    </style:style>
    <style:style style:name="gr3" style:family="graphic" style:parent-style-name="standard">
      <style:graphic-properties draw:stroke="solid" draw:stroke-dash="Dash_20_1" svg:stroke-width="0.009cm" svg:stroke-color="#999999" draw:stroke-linejoin="round" svg:stroke-linecap="butt" draw:textarea-horizontal-align="center" draw:textarea-vertical-align="middle" fo:padding-top="0.004cm" fo:padding-bottom="0.004cm" fo:padding-left="0.004cm" fo:padding-right="0.004cm" loext:decorative="false"/>
    </style:style>
    <style:style style:name="gr4" style:family="graphic" style:parent-style-name="standard">
      <style:graphic-properties draw:stroke="solid" draw:stroke-dash="Dash_20_1" svg:stroke-width="0.009cm" svg:stroke-color="#999999" draw:stroke-linejoin="round" svg:stroke-linecap="butt" draw:fill="solid" draw:fill-color="#ffffff" draw:textarea-horizontal-align="center" draw:textarea-vertical-align="middle" fo:padding-top="0.004cm" fo:padding-bottom="0.004cm" fo:padding-left="0.004cm" fo:padding-right="0.004cm" loext:decorative="false"/>
    </style:style>
    <style:style style:name="gr5" style:family="graphic" style:parent-style-name="standard">
      <style:graphic-properties draw:stroke="none" draw:stroke-dash="Dash_20_1" svg:stroke-width="0cm" svg:stroke-color="#999999" draw:stroke-linejoin="none" svg:stroke-linecap="butt" draw:fill="solid" draw:fill-color="#ffffff" draw:textarea-horizontal-align="center" draw:textarea-vertical-align="middle" loext:decorative="false"/>
    </style:style>
    <style:style style:name="gr6" style:family="graphic" style:parent-style-name="standard">
      <style:graphic-properties draw:stroke="none" draw:stroke-dash="Dash_20_1" svg:stroke-width="0.002cm" svg:stroke-color="#999999" draw:stroke-linejoin="round" svg:stroke-linecap="butt" draw:fill="solid" draw:fill-color="#ffffff" draw:textarea-horizontal-align="center" draw:textarea-vertical-align="middle" loext:decorative="false"/>
    </style:style>
    <style:style style:name="gr7" style:family="graphic" style:parent-style-name="standard">
      <style:graphic-properties draw:stroke="none" draw:stroke-dash="Dash_20_1" svg:stroke-width="0cm" svg:stroke-color="#999999" draw:stroke-linejoin="none" svg:stroke-linecap="butt" draw:fill="solid" draw:fill-color="#cce7fd" draw:textarea-horizontal-align="center" draw:textarea-vertical-align="middle" loext:decorative="false"/>
    </style:style>
    <style:style style:name="gr8" style:family="graphic" style:parent-style-name="standard">
      <style:graphic-properties draw:stroke="solid" draw:stroke-dash="Dash_20_1" svg:stroke-width="0.009cm" svg:stroke-color="#999999" draw:stroke-linejoin="round" svg:stroke-linecap="butt" draw:fill="solid" draw:fill-color="#ffffff" draw:textarea-horizontal-align="center" draw:textarea-vertical-align="middle" fo:padding-top="0.004cm" fo:padding-bottom="0.004cm" fo:padding-left="0.004cm" fo:padding-right="0.004cm" loext:decorative="false"/>
    </style:style>
    <style:style style:name="gr9" style:family="graphic" style:parent-style-name="standard">
      <style:graphic-properties draw:stroke="none" draw:fill="none" draw:fill-color="#ffffff" draw:textarea-horizontal-align="left" draw:auto-grow-height="false" draw:fit-to-size="true" style:shrink-to-fit="false" fo:padding-top="0cm" fo:padding-bottom="0cm" fo:padding-left="0cm" fo:padding-right="0cm" loext:decorative="false"/>
      <style:paragraph-properties style:writing-mode="lr-tb"/>
    </style:style>
    <style:style style:name="gr10" style:family="graphic" style:parent-style-name="standard">
      <style:graphic-properties draw:stroke="none" draw:stroke-dash="Dash_20_1" svg:stroke-width="0cm" svg:stroke-color="#999999" draw:stroke-linejoin="none" svg:stroke-linecap="butt" draw:fill="solid" draw:fill-color="#333333" draw:textarea-horizontal-align="center" draw:textarea-vertical-align="middle" loext:decorative="false"/>
    </style:style>
    <style:style style:name="gr11" style:family="graphic" style:parent-style-name="standard">
      <style:graphic-properties draw:stroke="none" draw:stroke-dash="Dash_20_1" svg:stroke-width="0.002cm" svg:stroke-color="#999999" draw:stroke-linejoin="round" svg:stroke-linecap="butt" draw:fill="solid" draw:fill-color="#333333" draw:textarea-horizontal-align="center" draw:textarea-vertical-align="middle" loext:decorative="false"/>
    </style:style>
    <style:style style:name="gr12" style:family="graphic">
      <style:graphic-properties style:protect="size" loext:decorative="false"/>
    </style:style>
    <style:style style:name="pr1" style:family="presentation" style:parent-style-name="Standard-notes">
      <style:graphic-properties draw:fill-color="#ffffff" draw:auto-grow-height="true" fo:min-height="13.364cm" loext:decorative="false"/>
      <style:paragraph-properties style:writing-mode="lr-tb"/>
    </style:style>
    <style:style style:name="P1" style:family="paragraph">
      <loext:graphic-properties draw:fill="solid" draw:fill-color="#ffffff"/>
      <style:paragraph-properties fo:text-align="center"/>
    </style:style>
    <style:style style:name="P2" style:family="paragraph">
      <style:paragraph-properties fo:text-align="center"/>
    </style:style>
    <style:style style:name="P3" style:family="paragraph">
      <loext:graphic-properties draw:fill="solid" draw:fill-color="#cce7fd"/>
      <style:paragraph-properties fo:text-align="center"/>
    </style:style>
    <style:style style:name="P4" style:family="paragraph">
      <loext:graphic-properties draw:fill="none" draw:fill-color="#ffffff"/>
      <style:text-properties fo:color="#333333" loext:opacity="100%" style:text-outline="false" style:text-line-through-style="none" style:text-line-through-type="none" style:font-name="Arial" fo:font-size="8pt" fo:font-style="normal" fo:text-shadow="none" style:text-underline-style="none" fo:font-weight="normal" style:text-underline-mode="continuous" style:text-overline-mode="continuous" style:text-line-through-mode="continuous" style:font-name-asian="Arial" style:font-size-asian="8pt" style:font-name-complex="Arial" style:font-size-complex="8pt" style:text-scale="100%" style:text-overline-style="none" style:text-overline-color="font-color"/>
    </style:style>
    <style:style style:name="P5" style:family="paragraph">
      <loext:graphic-properties draw:fill="solid" draw:fill-color="#333333"/>
      <style:paragraph-properties fo:text-align="center"/>
    </style:style>
    <style:style style:name="P6" style:family="paragraph">
      <loext:graphic-properties draw:fill-color="#ffffff"/>
    </style:style>
    <style:style style:name="T1" style:family="text">
      <style:text-properties fo:color="#333333" loext:opacity="100%" style:text-outline="false" style:text-line-through-style="none" style:text-line-through-type="none" style:font-name="Arial" fo:font-size="8pt" fo:font-style="normal" fo:text-shadow="none" style:text-underline-style="none" fo:font-weight="normal" style:text-underline-mode="continuous" style:text-overline-mode="continuous" style:text-line-through-mode="continuous" style:font-name-asian="Arial" style:font-size-asian="8pt" style:font-name-complex="Arial" style:font-size-complex="8pt" style:text-scale="100%" style:text-overline-style="none" style:text-overline-color="font-color"/>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draw:polygon draw:style-name="gr1" draw:text-style-name="P1" draw:layer="layout" svg:width="3.553cm" svg:height="3.635cm" svg:x="17.119cm" svg:y="4.007cm" svg:viewBox="0 0 3554 3636" draw:points="2873,727 2870,706 2870,692 2866,683 2866,681 2861,677 2857,674 2854,670 2852,669 2849,665 2842,656 2836,649 2822,632 2718,637 2706,670 2734,681 2745,725 2708,725 2656,699 2568,614 2568,425 2529,413 2496,446 2279,503 2201,480 2191,469 2191,312 2152,312 1958,402 1780,408 1686,436 1580,536 1536,559 1503,559 1469,580 1425,570 1381,536 1342,559 1242,570 1164,492 1125,408 1086,379 998,351 936,351 905,312 781,425 760,413 765,346 832,256 843,189 910,168 944,83 1048,55 1053,34 1026,0 898,11 781,78 721,139 688,189 638,212 582,289 582,323 460,379 398,436 238,459 217,480 217,503 121,570 49,586 0,614 116,760 561,856 626,884 965,962 972,972 832,3636 2312,3636 2312,3317 2314,3317 2618,3283 2628,3317 3249,3221 3217,3198 3223,3154 3277,3054 3334,3008 3327,2874 3373,2830 3399,2819 3404,2724 3450,2639 3477,2657 3477,2673 3500,2678 3554,2657 3544,2394 3455,2170 3399,1923 3334,1840 3261,1789 3117,1868 3062,2008 2990,2108 2956,2119 2917,2108 2887,2085 2866,2069 2857,2061 2854,2055 2850,2046 2850,2039 2852,2031 2852,2018 2856,2004 2856,1985 2859,1963 2863,1939 2866,1912 2956,1874 2995,1717 3062,1672 3050,1397 3011,1335 2972,1314 2951,1258 2972,1235 3016,1247 3023,1201 2956,1140 2923,1073 2850,1073 2729,1029 2584,939 2506,939 2491,956 2462,944 2379,884 2302,928 2224,990 2235,1090 2318,1106 2330,1129 2258,1152 2191,1163 2152,1214 2141,1268 2152,1314 2157,1459 2064,1515 2046,1515 2046,1397 2080,1335 2102,1268 2080,1247 2025,1268 1997,1381 1924,1415 1875,1464 1870,1492 1891,1515 1870,1582 1813,1593 1813,1627 1836,1694 1803,1861 1758,1969 1774,2098 1792,2131 1758,2214 1746,2286 1924,2629 1963,2757 1914,3048 1847,3188 1841,3265 1758,3350 1758,3366 1863,3366 2277,3320 2277,3597 866,3597 1003,1023 1104,1051 1143,1335 1182,1369 1228,1394 1325,1180 1353,1073 1402,951 1425,951 1459,990 1474,990 1598,928 1637,967 1647,972 1681,944 1714,861 1780,838 1968,822 2018,748 2157,748 2318,782 2362,782 2452,743 2512,748 2568,727 2750,755 2840,755">
          <text:p/>
        </draw:polygon>
        <draw:polygon draw:style-name="gr2" draw:text-style-name="P1" draw:layer="layout" svg:width="3.553cm" svg:height="3.635cm" svg:x="17.119cm" svg:y="4.007cm" svg:viewBox="0 0 3554 3636" draw:points="2873,727 2870,706 2870,692 2866,683 2866,681 2861,677 2857,674 2854,670 2852,669 2849,665 2842,656 2836,649 2822,632 2718,637 2706,670 2734,681 2745,725 2708,725 2656,699 2568,614 2568,425 2529,413 2496,446 2279,503 2201,480 2191,469 2191,312 2152,312 1958,402 1780,408 1686,436 1580,536 1536,559 1503,559 1469,580 1425,570 1381,536 1342,559 1242,570 1164,492 1125,408 1086,379 998,351 936,351 905,312 781,425 760,413 765,346 832,256 843,189 910,168 944,83 1048,55 1053,34 1026,0 898,11 781,78 721,139 688,189 638,212 582,289 582,323 460,379 398,436 238,459 217,480 217,503 121,570 49,586 0,614 116,760 561,856 626,884 965,962 972,972 832,3636 2312,3636 2312,3317 2314,3317 2618,3283 2628,3317 3249,3221 3217,3198 3223,3154 3277,3054 3334,3008 3327,2874 3373,2830 3399,2819 3404,2724 3450,2639 3477,2657 3477,2673 3500,2678 3554,2657 3544,2394 3455,2170 3399,1923 3334,1840 3261,1789 3117,1868 3062,2008 2990,2108 2956,2119 2917,2108 2887,2085 2866,2069 2857,2061 2854,2055 2850,2046 2850,2039 2852,2031 2852,2018 2856,2004 2856,1985 2859,1963 2863,1939 2866,1912 2956,1874 2995,1717 3062,1672 3050,1397 3011,1335 2972,1314 2951,1258 2972,1235 3016,1247 3023,1201 2956,1140 2923,1073 2850,1073 2729,1029 2584,939 2506,939 2491,956 2462,944 2379,884 2302,928 2224,990 2235,1090 2318,1106 2330,1129 2258,1152 2191,1163 2152,1214 2141,1268 2152,1314 2157,1459 2064,1515 2046,1515 2046,1397 2080,1335 2102,1268 2080,1247 2025,1268 1997,1381 1924,1415 1875,1464 1870,1492 1891,1515 1870,1582 1813,1593 1813,1627 1836,1694 1803,1861 1758,1969 1774,2098 1792,2131 1758,2214 1746,2286 1924,2629 1963,2757 1914,3048 1847,3188 1841,3265 1758,3350 1758,3366 1863,3366 2277,3320 2277,3597 866,3597 1003,1023 1104,1051 1143,1335 1182,1369 1228,1394 1325,1180 1353,1073 1402,951 1425,951 1459,990 1474,990 1598,928 1637,967 1647,972 1681,944 1714,861 1780,838 1968,822 2018,748 2157,748 2318,782 2362,782 2452,743 2512,748 2568,727 2750,755 2840,755">
          <text:p/>
        </draw:polygon>
        <draw:polygon draw:style-name="gr1" draw:text-style-name="P1" draw:layer="layout" svg:width="1.719cm" svg:height="2.751cm" svg:x="25.138cm" svg:y="2.585cm" svg:viewBox="0 0 1720 2752" draw:points="504,163 466,96 466,67 432,62 393,62 339,175 217,549 217,683 222,722 199,794 178,822 178,985 228,1052 194,1159 122,1286 101,1433 101,1505 62,1494 0,1505 0,1510 316,2541 328,2613 432,2646 444,2729 513,2752 556,2551 561,2433 600,2399 571,2311 654,2216 698,2255 732,2244 877,2159 887,2082 965,2070 1009,1997 993,1868 1014,1835 1009,1801 970,1768 1032,1729 1076,1819 1115,1807 1125,1847 1125,1886 1177,1891 1187,1819 1203,1801 1159,1757 1187,1724 1254,1678 1275,1644 1326,1634 1328,1658 1335,1680 1342,1690 1346,1694 1353,1696 1386,1696 1609,1461 1663,1443 1720,1314 1720,1265 1658,1165 1609,1108 1531,1108 1542,1142 1542,1152 1521,1152 1443,1092 1431,963 1415,912 1254,912 1009,96 794,6 755,0 704,51 600,129 600,152 577,175">
          <text:p/>
        </draw:polygon>
        <draw:polygon draw:style-name="gr2" draw:text-style-name="P1" draw:layer="layout" svg:width="1.719cm" svg:height="2.751cm" svg:x="25.138cm" svg:y="2.585cm" svg:viewBox="0 0 1720 2752" draw:points="504,163 466,96 466,67 432,62 393,62 339,175 217,549 217,683 222,722 199,794 178,822 178,985 228,1052 194,1159 122,1286 101,1433 101,1505 62,1494 0,1505 0,1510 316,2541 328,2613 432,2646 444,2729 513,2752 556,2551 561,2433 600,2399 571,2311 654,2216 698,2255 732,2244 877,2159 887,2082 965,2070 1009,1997 993,1868 1014,1835 1009,1801 970,1768 1032,1729 1076,1819 1115,1807 1125,1847 1125,1886 1177,1891 1187,1819 1203,1801 1159,1757 1187,1724 1254,1678 1275,1644 1326,1634 1328,1658 1335,1680 1342,1690 1346,1694 1353,1696 1386,1696 1609,1461 1663,1443 1720,1314 1720,1265 1658,1165 1609,1108 1531,1108 1542,1142 1542,1152 1521,1152 1443,1092 1431,963 1415,912 1254,912 1009,96 794,6 755,0 704,51 600,129 600,152 577,175">
          <text:p/>
        </draw:polygon>
        <draw:polygon draw:style-name="gr1" draw:text-style-name="P1" draw:layer="layout" svg:width="3.094cm" svg:height="3.494cm" svg:x="14.318cm" svg:y="3.028cm" svg:viewBox="0 0 3095 3495" draw:points="843,0 827,5 816,229 0,229 56,374 38,480 38,760 77,894 128,990 188,1621 239,1822 255,2052 250,2094 245,2142 211,2175 155,2219 155,2260 183,2314 294,2404 305,2489 299,3495 2545,3456 2519,3255 2462,3182 2273,3069 2169,2914 2079,2897 2030,2814 1936,2814 1859,2729 1841,2449 1891,2360 1875,2276 1808,2219 1792,2209 1859,2052 1996,1946 2030,1902 2035,1600 2092,1521 2092,1510 2180,1425 2219,1425 2340,1286 2390,1263 2446,1157 2513,1062 2596,990 3083,776 3095,716 2979,727 2961,755 2940,755 2896,670 2651,683 2630,704 2601,704 2568,621 2496,632 2413,722 2369,743 2280,743 2213,716 2213,660 2180,655 2169,665 2097,632 2079,554 2040,565 2030,593 1963,580 1820,513 1719,446 1642,446 1603,420 1541,436 1510,469 1502,503 1370,503 1370,446 1199,436 1192,397 1065,397 1021,351 959,39">
          <text:p/>
        </draw:polygon>
        <draw:polygon draw:style-name="gr2" draw:text-style-name="P1" draw:layer="layout" svg:width="3.094cm" svg:height="3.494cm" svg:x="14.318cm" svg:y="3.028cm" svg:viewBox="0 0 3095 3495" draw:points="843,0 827,5 816,229 0,229 56,374 38,480 38,760 77,894 128,990 188,1621 239,1822 255,2052 250,2094 245,2142 211,2175 155,2219 155,2260 183,2314 294,2404 305,2489 299,3495 2545,3456 2519,3255 2462,3182 2273,3069 2169,2914 2079,2897 2030,2814 1936,2814 1859,2729 1841,2449 1891,2360 1875,2276 1808,2219 1792,2209 1859,2052 1996,1946 2030,1902 2035,1600 2092,1521 2092,1510 2180,1425 2219,1425 2340,1286 2390,1263 2446,1157 2513,1062 2596,990 3083,776 3095,716 2979,727 2961,755 2940,755 2896,670 2651,683 2630,704 2601,704 2568,621 2496,632 2413,722 2369,743 2280,743 2213,716 2213,660 2180,655 2169,665 2097,632 2079,554 2040,565 2030,593 1963,580 1820,513 1719,446 1642,446 1603,420 1541,436 1510,469 1502,503 1370,503 1370,446 1199,436 1192,397 1065,397 1021,351 959,39">
          <text:p/>
        </draw:polygon>
        <draw:polygon draw:style-name="gr1" draw:text-style-name="P1" draw:layer="layout" svg:width="3.082cm" svg:height="1.945cm" svg:x="11.491cm" svg:y="3.134cm" svg:viewBox="0 0 3083 1946" draw:points="2866,654 2866,374 2884,268 2828,123 144,0 0,1796 1513,1902 3083,1946 3067,1716 3016,1515 2956,884 2905,788">
          <text:p/>
        </draw:polygon>
        <draw:polygon draw:style-name="gr2" draw:text-style-name="P1" draw:layer="layout" svg:width="3.082cm" svg:height="1.945cm" svg:x="11.491cm" svg:y="3.134cm" svg:viewBox="0 0 3083 1946" draw:points="2866,654 2866,374 2884,268 2828,123 144,0 0,1796 1513,1902 3083,1946 3067,1716 3016,1515 2956,884 2905,788">
          <text:p/>
        </draw:polygon>
        <draw:polygon draw:style-name="gr1" draw:text-style-name="P1" draw:layer="layout" svg:width="2.472cm" svg:height="2.645cm" svg:x="16.11cm" svg:y="4.409cm" svg:viewBox="0 0 2473 2646" draw:points="2468,956 2473,895 2462,866 2439,884 2251,1163 2201,1214 2178,1270 2140,1292 2108,1348 2069,1337 2062,1292 2101,1225 2157,1096 2207,1052 2233,995 2235,990 2191,967 2152,933 2113,649 2012,621 1974,560 1635,482 1570,454 1125,358 1009,212 998,246 965,246 949,212 876,191 843,196 799,224 771,201 787,150 843,67 869,34 820,0 765,23 688,73 481,157 404,178 321,168 308,152 300,140 243,219 238,521 204,565 67,671 0,828 16,838 83,895 99,979 49,1068 67,1348 144,1433 238,1433 287,1516 377,1533 481,1688 670,1801 727,1874 753,2075 771,2165 838,2209 841,2244 843,2248 787,2338 792,2428 859,2528 926,2562 1009,2572 1037,2639 1039,2639 1086,2638 1270,2646 2274,2567 2274,2562 2274,2451 2229,2327 2212,2165 2185,2098 2229,1935 2274,1863 2235,1678 2251,1627 2302,1560 2307,1487 2284,1454 2318,1292">
          <text:p/>
        </draw:polygon>
        <draw:polygon draw:style-name="gr2" draw:text-style-name="P1" draw:layer="layout" svg:width="2.472cm" svg:height="2.645cm" svg:x="16.11cm" svg:y="4.409cm" svg:viewBox="0 0 2473 2646" draw:points="2468,956 2473,895 2462,866 2439,884 2251,1163 2201,1214 2178,1270 2140,1292 2108,1348 2069,1337 2062,1292 2101,1225 2157,1096 2207,1052 2233,995 2235,990 2191,967 2152,933 2113,649 2012,621 1974,560 1635,482 1570,454 1125,358 1009,212 998,246 965,246 949,212 876,191 843,196 799,224 771,201 787,150 843,67 869,34 820,0 765,23 688,73 481,157 404,178 321,168 308,152 300,140 243,219 238,521 204,565 67,671 0,828 16,838 83,895 99,979 49,1068 67,1348 144,1433 238,1433 287,1516 377,1533 481,1688 670,1801 727,1874 753,2075 771,2165 838,2209 841,2244 843,2248 787,2338 792,2428 859,2528 926,2562 1009,2572 1037,2639 1039,2639 1086,2638 1270,2646 2274,2567 2274,2562 2274,2451 2229,2327 2212,2165 2185,2098 2229,1935 2274,1863 2235,1678 2251,1627 2302,1560 2307,1487 2284,1454 2318,1292">
          <text:p/>
        </draw:polygon>
        <draw:polygon draw:style-name="gr1" draw:text-style-name="P1" draw:layer="layout" svg:width="1.892cm" svg:height="3.354cm" svg:x="16.824cm" svg:y="6.971cm" svg:viewBox="0 0 1893 3355" draw:points="390,157 416,185 429,234 533,330 551,391 533,481 484,582 468,649 406,698 212,755 173,861 196,899 245,945 240,1051 189,1095 168,1141 168,1213 124,1224 78,1257 73,1298 78,1347 32,1395 28,1399 27,1397 0,1466 13,1561 78,1762 274,1963 422,2064 416,2180 439,2221 611,2231 688,2265 672,2365 605,2528 589,2618 649,2718 822,2863 944,2880 1006,3014 1060,3104 1032,3182 1076,3300 1127,3355 1203,3344 1200,3339 1221,3288 1283,3238 1337,3221 1510,3288 1537,3283 1542,3221 1510,3154 1515,3097 1570,3053 1637,3037 1681,3020 1658,2976 1642,2919 1676,2896 1702,2810 1704,2808 1697,2706 1715,2584 1777,2505 1821,2399 1893,2288 1881,2125 1831,2053 1821,1963 1842,1817 1738,458 1704,435 1648,268 1604,218 1565,144 1560,0 1560,5 556,84 372,76 325,77 328,84 328,134">
          <text:p/>
        </draw:polygon>
        <draw:polygon draw:style-name="gr2" draw:text-style-name="P1" draw:layer="layout" svg:width="1.892cm" svg:height="3.354cm" svg:x="16.824cm" svg:y="6.971cm" svg:viewBox="0 0 1893 3355" draw:points="390,157 416,185 429,234 533,330 551,391 533,481 484,582 468,649 406,698 212,755 173,861 196,899 245,945 240,1051 189,1095 168,1141 168,1213 124,1224 78,1257 73,1298 78,1347 32,1395 28,1399 27,1397 0,1466 13,1561 78,1762 274,1963 422,2064 416,2180 439,2221 611,2231 688,2265 672,2365 605,2528 589,2618 649,2718 822,2863 944,2880 1006,3014 1060,3104 1032,3182 1076,3300 1127,3355 1203,3344 1200,3339 1221,3288 1283,3238 1337,3221 1510,3288 1537,3283 1542,3221 1510,3154 1515,3097 1570,3053 1637,3037 1681,3020 1658,2976 1642,2919 1676,2896 1702,2810 1704,2808 1697,2706 1715,2584 1777,2505 1821,2399 1893,2288 1881,2125 1831,2053 1821,1963 1842,1817 1738,458 1704,435 1648,268 1604,218 1565,144 1560,0 1560,5 556,84 372,76 325,77 328,84 328,134">
          <text:p/>
        </draw:polygon>
        <draw:polygon draw:style-name="gr1" draw:text-style-name="P1" draw:layer="layout" svg:width="2.829cm" svg:height="1.881cm" svg:x="14.545cm" svg:y="6.484cm" svg:viewBox="0 0 2830 1882" draw:points="2695,672 2669,644 2607,621 2607,571 2604,564 2602,564 2574,497 2491,487 2424,453 2357,353 2352,263 2408,173 2406,169 2403,134 2336,90 2318,0 72,39 23,39 0,106 12,180 83,234 51,391 0,510 76,640 78,644 111,788 184,995 212,1124 272,1224 289,1365 333,1476 339,1656 393,1803 395,1801 455,1796 2191,1734 2219,1796 2307,1879 2311,1882 2357,1834 2352,1785 2357,1744 2403,1711 2447,1700 2447,1628 2468,1582 2519,1538 2524,1432 2475,1386 2452,1348 2491,1242 2685,1185 2747,1136 2763,1069 2812,968 2830,878 2812,817 2708,721">
          <text:p/>
        </draw:polygon>
        <draw:polygon draw:style-name="gr2" draw:text-style-name="P1" draw:layer="layout" svg:width="2.829cm" svg:height="1.881cm" svg:x="14.545cm" svg:y="6.484cm" svg:viewBox="0 0 2830 1882" draw:points="2695,672 2669,644 2607,621 2607,571 2604,564 2602,564 2574,497 2491,487 2424,453 2357,353 2352,263 2408,173 2406,169 2403,134 2336,90 2318,0 72,39 23,39 0,106 12,180 83,234 51,391 0,510 76,640 78,644 111,788 184,995 212,1124 272,1224 289,1365 333,1476 339,1656 393,1803 395,1801 455,1796 2191,1734 2219,1796 2307,1879 2311,1882 2357,1834 2352,1785 2357,1744 2403,1711 2447,1700 2447,1628 2468,1582 2519,1538 2524,1432 2475,1386 2452,1348 2491,1242 2685,1185 2747,1136 2763,1069 2812,968 2830,878 2812,817 2708,721">
          <text:p/>
        </draw:polygon>
        <draw:polygon draw:style-name="gr1" draw:text-style-name="P1" draw:layer="layout" svg:width="1.424cm" svg:height="2.488cm" svg:x="18.521cm" svg:y="7.29cm" svg:viewBox="0 0 1425 2489" draw:points="461,83 334,83 323,83 245,129 189,183 162,189 124,162 41,139 145,1498 124,1644 134,1734 184,1806 196,1969 124,2080 80,2186 18,2265 0,2387 7,2489 85,2443 339,2404 378,2456 422,2477 473,2394 556,2348 605,2394 628,2427 683,2410 678,2320 789,2253 822,2299 944,2299 967,2242 954,2180 1037,2085 1161,1979 1177,1856 1249,1845 1355,1801 1425,1745 1420,1693 1381,1655 1399,1595 1399,1593 1226,34 1216,0">
          <text:p/>
        </draw:polygon>
        <draw:polygon draw:style-name="gr2" draw:text-style-name="P1" draw:layer="layout" svg:width="1.424cm" svg:height="2.488cm" svg:x="18.521cm" svg:y="7.29cm" svg:viewBox="0 0 1425 2489" draw:points="461,83 334,83 323,83 245,129 189,183 162,189 124,162 41,139 145,1498 124,1644 134,1734 184,1806 196,1969 124,2080 80,2186 18,2265 0,2387 7,2489 85,2443 339,2404 378,2456 422,2477 473,2394 556,2348 605,2394 628,2427 683,2410 678,2320 789,2253 822,2299 944,2299 967,2242 954,2180 1037,2085 1161,1979 1177,1856 1249,1845 1355,1801 1425,1745 1420,1693 1381,1655 1399,1595 1399,1593 1226,34 1216,0">
          <text:p/>
        </draw:polygon>
        <draw:polygon draw:style-name="gr1" draw:text-style-name="P1" draw:layer="layout" svg:width="3.282cm" svg:height="2.202cm" svg:x="11.346cm" svg:y="4.93cm" svg:viewBox="0 0 3283 2203" draw:points="3184,273 3218,234 3223,192 3228,150 1658,106 145,0 122,144 90,575 0,1755 2375,1868 2429,1930 2558,2007 2592,2035 2708,1997 2884,1979 2934,2012 3068,2057 3151,2102 3161,2147 3190,2203 3272,2198 3276,2194 3200,2064 3251,1945 3283,1788 3212,1734 3200,1660 3223,1593 3272,1593 3278,587 3267,502 3156,412 3128,358 3128,317">
          <text:p/>
        </draw:polygon>
        <draw:polygon draw:style-name="gr2" draw:text-style-name="P1" draw:layer="layout" svg:width="3.282cm" svg:height="2.202cm" svg:x="11.346cm" svg:y="4.93cm" svg:viewBox="0 0 3283 2203" draw:points="3184,273 3218,234 3223,192 3228,150 1658,106 145,0 122,144 90,575 0,1755 2375,1868 2429,1930 2558,2007 2592,2035 2708,1997 2884,1979 2934,2012 3068,2057 3151,2102 3161,2147 3190,2203 3272,2198 3276,2194 3200,2064 3251,1945 3283,1788 3212,1734 3200,1660 3223,1593 3272,1593 3278,587 3267,502 3156,412 3128,358 3128,317">
          <text:p/>
        </draw:polygon>
        <draw:polygon draw:style-name="gr1" draw:text-style-name="P1" draw:layer="layout" svg:width="3.89cm" svg:height="1.946cm" svg:x="11.23cm" svg:y="6.685cm" svg:viewBox="0 0 3891 1947" draw:points="3267,347 3184,302 3050,257 3000,224 2824,242 2708,280 2674,252 2545,175 2491,113 116,0 0,1198 899,1270 854,1873 3888,1947 3891,1944 3732,1729 3738,1667 3711,1603 3709,1603 3709,1602 3655,1455 3649,1275 3605,1164 3588,1023 3528,923 3500,794 3427,587 3394,443 3388,443 3306,448 3277,392">
          <text:p/>
        </draw:polygon>
        <draw:polygon draw:style-name="gr2" draw:text-style-name="P1" draw:layer="layout" svg:width="3.89cm" svg:height="1.946cm" svg:x="11.23cm" svg:y="6.685cm" svg:viewBox="0 0 3891 1947" draw:points="3267,347 3184,302 3050,257 3000,224 2824,242 2708,280 2674,252 2545,175 2491,113 116,0 0,1198 899,1270 854,1873 3888,1947 3891,1944 3732,1729 3738,1667 3711,1603 3709,1603 3709,1602 3655,1455 3649,1275 3605,1164 3588,1023 3528,923 3500,794 3427,587 3394,443 3388,443 3306,448 3277,392">
          <text:p/>
        </draw:polygon>
        <draw:polygon draw:style-name="gr1" draw:text-style-name="P1" draw:layer="layout" svg:width="3.127cm" svg:height="2.756cm" svg:x="14.94cm" svg:y="8.218cm" svg:viewBox="0 0 3128 2757" draw:points="1824,62 1796,0 60,62 0,67 0,70 27,134 21,196 180,411 182,414 180,416 260,487 321,492 360,520 360,598 311,644 293,704 355,799 420,878 487,928 526,1242 505,2203 506,2228 506,2230 526,2512 2639,2450 2689,2528 2678,2589 2590,2667 2572,2746 2740,2757 2870,2734 2872,2734 2928,2561 2921,2410 2987,2378 2999,2371 3038,2327 3094,2298 3105,2208 3128,2159 3089,2097 3087,2097 3011,2108 2960,2053 2916,1935 2944,1857 2890,1767 2828,1633 2706,1616 2533,1471 2473,1371 2489,1281 2556,1118 2572,1018 2495,984 2323,974 2300,933 2306,817 2158,716 1962,515 1897,314 1884,219 1911,150 1912,145">
          <text:p/>
        </draw:polygon>
        <draw:polygon draw:style-name="gr2" draw:text-style-name="P1" draw:layer="layout" svg:width="3.127cm" svg:height="2.756cm" svg:x="14.94cm" svg:y="8.218cm" svg:viewBox="0 0 3128 2757" draw:points="1824,62 1796,0 60,62 0,67 0,70 27,134 21,196 180,411 182,414 180,416 260,487 321,492 360,520 360,598 311,644 293,704 355,799 420,878 487,928 526,1242 505,2203 506,2228 506,2230 526,2512 2639,2450 2689,2528 2678,2589 2590,2667 2572,2746 2740,2757 2870,2734 2872,2734 2928,2561 2921,2410 2987,2378 2999,2371 3038,2327 3094,2298 3105,2208 3128,2159 3089,2097 3087,2097 3011,2108 2960,2053 2916,1935 2944,1857 2890,1767 2828,1633 2706,1616 2533,1471 2473,1371 2489,1281 2556,1118 2572,1018 2495,984 2323,974 2300,933 2306,817 2158,716 1962,515 1897,314 1884,219 1911,150 1912,145">
          <text:p/>
        </draw:polygon>
        <draw:polygon draw:style-name="gr1" draw:text-style-name="P1" draw:layer="layout" svg:width="3.499cm" svg:height="1.875cm" svg:x="11.967cm" svg:y="8.558cm" svg:viewBox="0 0 3500 1876" draw:points="3154,76 3151,74 117,0 0,1780 1870,1876 3479,1868 3479,1863 3500,902 3461,588 3394,538 3329,459 3267,364 3285,304 3334,258 3334,180 3295,152 3234,147">
          <text:p/>
        </draw:polygon>
        <draw:polygon draw:style-name="gr2" draw:text-style-name="P1" draw:layer="layout" svg:width="3.499cm" svg:height="1.875cm" svg:x="11.967cm" svg:y="8.558cm" svg:viewBox="0 0 3500 1876" draw:points="3154,76 3151,74 117,0 0,1780 1870,1876 3479,1868 3479,1863 3500,902 3461,588 3394,538 3329,459 3267,364 3285,304 3334,258 3334,180 3295,152 3234,147">
          <text:p/>
        </draw:polygon>
        <draw:polygon draw:style-name="gr1" draw:text-style-name="P1" draw:layer="layout" svg:width="4.053cm" svg:height="2.157cm" svg:x="11.496cm" svg:y="10.315cm" svg:viewBox="0 0 4054 2158" draw:points="3951,131 3950,111 2341,119 471,23 51,2 11,0 0,320 12,320 1425,381 1381,1510 1387,1549 1503,1650 1559,1683 1575,1678 1598,1621 1630,1673 1687,1673 1687,1634 1764,1673 1748,1773 1858,1784 1930,1812 2036,1835 2108,1879 2168,1824 2263,1846 2330,1935 2352,1935 2352,1997 2413,2018 2480,1958 2524,1974 2597,1974 2618,2041 2745,2092 2784,2070 2835,1964 2868,1964 2895,2018 3006,2036 3184,2098 3234,2070 3256,2008 3373,2008 3428,2031 3500,1974 3533,1974 3549,2018 3660,2018 3705,1964 3756,1974 3805,2041 3893,2092 3983,2114 4052,2158 4054,2154 4049,1124 4010,828 4010,604 3971,415 3951,133">
          <text:p/>
        </draw:polygon>
        <draw:polygon draw:style-name="gr2" draw:text-style-name="P1" draw:layer="layout" svg:width="4.053cm" svg:height="2.157cm" svg:x="11.496cm" svg:y="10.315cm" svg:viewBox="0 0 4054 2158" draw:points="3951,131 3950,111 2341,119 471,23 51,2 11,0 0,320 12,320 1425,381 1381,1510 1387,1549 1503,1650 1559,1683 1575,1678 1598,1621 1630,1673 1687,1673 1687,1634 1764,1673 1748,1773 1858,1784 1930,1812 2036,1835 2108,1879 2168,1824 2263,1846 2330,1935 2352,1935 2352,1997 2413,2018 2480,1958 2524,1974 2597,1974 2618,2041 2745,2092 2784,2070 2835,1964 2868,1964 2895,2018 3006,2036 3184,2098 3234,2070 3256,2008 3373,2008 3428,2031 3500,1974 3533,1974 3549,2018 3660,2018 3705,1964 3756,1974 3805,2041 3893,2092 3983,2114 4052,2158 4054,2154 4049,1124 4010,828 4010,604 3971,415 3951,133">
          <text:p/>
        </draw:polygon>
        <draw:polygon draw:style-name="gr1" draw:text-style-name="P1" draw:layer="layout" svg:width="3.427cm" svg:height="1.766cm" svg:x="17.9cm" svg:y="8.855cm" svg:viewBox="0 0 3428 1767" draw:points="1870,280 1798,291 1782,414 1658,520 1575,615 1588,677 1565,734 1443,734 1410,688 1299,755 1304,845 1249,862 1226,829 1177,783 1094,829 1043,912 999,891 960,839 706,878 628,924 626,926 600,1012 566,1035 582,1092 605,1136 561,1153 494,1169 439,1213 434,1270 466,1337 461,1399 434,1404 261,1337 207,1354 145,1404 124,1455 127,1460 129,1460 168,1522 145,1571 134,1661 78,1690 39,1734 27,1741 13,1748 0,1767 688,1739 688,1633 794,1633 2771,1420 3073,1247 3073,1192 3239,1002 3355,906 3428,815 3385,785 3350,762 3200,582 3184,525 3112,481 3096,437 3084,296 2996,236 2941,208 2928,136 2884,136 2835,169 2763,236 2724,203 2641,185 2574,224 2519,224 2475,174 2313,162 2269,46 2191,0 2124,23 2020,28 2020,30 2002,90 2041,128 2046,180 1976,236">
          <text:p/>
        </draw:polygon>
        <draw:polygon draw:style-name="gr2" draw:text-style-name="P1" draw:layer="layout" svg:width="3.427cm" svg:height="1.766cm" svg:x="17.9cm" svg:y="8.855cm" svg:viewBox="0 0 3428 1767" draw:points="1870,280 1798,291 1782,414 1658,520 1575,615 1588,677 1565,734 1443,734 1410,688 1299,755 1304,845 1249,862 1226,829 1177,783 1094,829 1043,912 999,891 960,839 706,878 628,924 626,926 600,1012 566,1035 582,1092 605,1136 561,1153 494,1169 439,1213 434,1270 466,1337 461,1399 434,1404 261,1337 207,1354 145,1404 124,1455 127,1460 129,1460 168,1522 145,1571 134,1661 78,1690 39,1734 27,1741 13,1748 0,1767 688,1739 688,1633 794,1633 2771,1420 3073,1247 3073,1192 3239,1002 3355,906 3428,815 3385,785 3350,762 3200,582 3184,525 3112,481 3096,437 3084,296 2996,236 2941,208 2928,136 2884,136 2835,169 2763,236 2724,203 2641,185 2574,224 2519,224 2475,174 2313,162 2269,46 2191,0 2124,23 2020,28 2020,30 2002,90 2041,128 2046,180 1976,236">
          <text:p/>
        </draw:polygon>
        <draw:polygon draw:style-name="gr1" draw:text-style-name="P1" draw:layer="layout" svg:width="2.343cm" svg:height="2.146cm" svg:x="15.466cm" svg:y="10.667cm" svg:viewBox="0 0 2344 2147" draw:points="2064,217 2152,139 2163,78 2113,0 0,62 39,251 39,475 78,771 83,1801 145,1851 222,1812 300,1845 312,2083 316,2147 1727,2126 1750,2083 1764,2053 1753,1935 1720,1856 1753,1817 1720,1761 1730,1711 1753,1544 1836,1471 1819,1415 1914,1276 1991,1247 1991,1180 1969,1147 1969,1140 2046,1000 2118,967 2113,872 2161,847 2180,827 2201,715 2163,614 2274,554 2279,487 2334,323 2344,284 2214,307 2046,296">
          <text:p/>
        </draw:polygon>
        <draw:polygon draw:style-name="gr2" draw:text-style-name="P1" draw:layer="layout" svg:width="2.343cm" svg:height="2.146cm" svg:x="15.466cm" svg:y="10.667cm" svg:viewBox="0 0 2344 2147" draw:points="2064,217 2152,139 2163,78 2113,0 0,62 39,251 39,475 78,771 83,1801 145,1851 222,1812 300,1845 312,2083 316,2147 1727,2126 1750,2083 1764,2053 1753,1935 1720,1856 1753,1817 1720,1761 1730,1711 1753,1544 1836,1471 1819,1415 1914,1276 1991,1247 1991,1180 1969,1147 1969,1140 2046,1000 2118,967 2113,872 2161,847 2180,827 2201,715 2163,614 2274,554 2279,487 2334,323 2344,284 2214,307 2046,296">
          <text:p/>
        </draw:polygon>
        <draw:polygon draw:style-name="gr1" draw:text-style-name="P1" draw:layer="layout" svg:width="3.97cm" svg:height="1.386cm" svg:x="17.602cm" svg:y="10.158cm" svg:viewBox="0 0 3971 1387" draw:points="298,464 277,464 266,621 210,794 198,833 143,997 138,1064 27,1124 65,1225 44,1337 25,1357 0,1387 1020,1327 1025,1327 2251,1221 2251,1219 2838,1147 2851,1013 2895,974 2972,956 2988,856 3105,784 3205,739 3322,644 3438,588 3454,503 3560,397 3576,392 3576,394 3576,406 3581,417 3586,422 3599,425 3622,427 3653,436 3710,335 3765,320 3832,330 3876,235 3953,163 3964,101 3971,2 3964,0 3909,0 3842,51 3632,57 3071,131 3038,134 3069,117 1092,330 986,330 986,436">
          <text:p/>
        </draw:polygon>
        <draw:polygon draw:style-name="gr2" draw:text-style-name="P1" draw:layer="layout" svg:width="3.97cm" svg:height="1.386cm" svg:x="17.602cm" svg:y="10.158cm" svg:viewBox="0 0 3971 1387" draw:points="298,464 277,464 266,621 210,794 198,833 143,997 138,1064 27,1124 65,1225 44,1337 25,1357 0,1387 1020,1327 1025,1327 2251,1221 2251,1219 2838,1147 2851,1013 2895,974 2972,956 2988,856 3105,784 3205,739 3322,644 3438,588 3454,503 3560,397 3576,392 3576,394 3576,406 3581,417 3586,422 3599,425 3622,427 3653,436 3710,335 3765,320 3832,330 3876,235 3953,163 3964,101 3971,2 3964,0 3909,0 3842,51 3632,57 3071,131 3038,134 3069,117 1092,330 986,330 986,436">
          <text:p/>
        </draw:polygon>
        <draw:polygon draw:style-name="gr1" draw:text-style-name="P1" draw:layer="layout" svg:width="1.975cm" svg:height="2.268cm" svg:x="19.747cm" svg:y="6.882cm" svg:viewBox="0 0 1976 2269" draw:points="0,442 173,2001 277,1996 344,1973 422,2019 466,2135 628,2147 672,2197 727,2197 794,2158 877,2176 916,2209 988,2142 1037,2109 1081,2109 1094,2181 1149,2209 1237,2269 1298,2264 1348,2248 1353,2176 1399,2130 1404,1996 1425,1890 1464,1872 1498,1906 1508,1952 1560,1929 1570,1884 1542,1833 1542,1766 1632,1638 1664,1604 1720,1616 1780,1570 1865,1481 1925,1375 1948,955 1919,872 1942,838 1976,800 1852,4 1851,0 1554,173 1353,380 1187,413 1037,480 983,491 893,403 750,424 621,346">
          <text:p/>
        </draw:polygon>
        <draw:polygon draw:style-name="gr2" draw:text-style-name="P1" draw:layer="layout" svg:width="1.975cm" svg:height="2.268cm" svg:x="19.747cm" svg:y="6.882cm" svg:viewBox="0 0 1976 2269" draw:points="0,442 173,2001 277,1996 344,1973 422,2019 466,2135 628,2147 672,2197 727,2197 794,2158 877,2176 916,2209 988,2142 1037,2109 1081,2109 1094,2181 1149,2209 1237,2269 1298,2264 1348,2248 1353,2176 1399,2130 1404,1996 1425,1890 1464,1872 1498,1906 1508,1952 1560,1929 1570,1884 1542,1833 1542,1766 1632,1638 1664,1604 1720,1616 1780,1570 1865,1481 1925,1375 1948,955 1919,872 1942,838 1976,800 1852,4 1851,0 1554,173 1353,380 1187,413 1037,480 983,491 893,403 750,424 621,346">
          <text:p/>
        </draw:polygon>
        <draw:polygon draw:style-name="gr1" draw:text-style-name="P1" draw:layer="layout" svg:width="0.777cm" svg:height="1.633cm" svg:x="24.877cm" svg:y="4.095cm" svg:viewBox="0 0 778 1634" draw:points="261,0 257,0 240,0 217,46 173,0 134,57 106,201 116,358 173,438 173,544 72,655 0,683 0,717 28,761 7,1376 28,1410 28,1533 12,1584 28,1604 48,1630 51,1634 517,1528 577,1505 633,1422 739,1376 744,1332 778,1242 774,1242 705,1219 693,1136 589,1103 577,1031">
          <text:p/>
        </draw:polygon>
        <draw:polygon draw:style-name="gr2" draw:text-style-name="P1" draw:layer="layout" svg:width="0.777cm" svg:height="1.633cm" svg:x="24.877cm" svg:y="4.095cm" svg:viewBox="0 0 778 1634" draw:points="261,0 257,0 240,0 217,46 173,0 134,57 106,201 116,358 173,438 173,544 72,655 0,683 0,717 28,761 7,1376 28,1410 28,1533 12,1584 28,1604 48,1630 51,1634 517,1528 577,1505 633,1422 739,1376 744,1332 778,1242 774,1242 705,1219 693,1136 589,1103 577,1031">
          <text:p/>
        </draw:polygon>
        <draw:polygon draw:style-name="gr1" draw:text-style-name="P1" draw:layer="layout" svg:width="0.793cm" svg:height="1.504cm" svg:x="24.256cm" svg:y="4.296cm" svg:viewBox="0 0 794 1505" draw:points="794,343 794,237 737,157 727,0 7,194 0,196 23,332 83,505 106,644 78,750 150,874 173,930 150,1008 228,1046 245,1054 328,1350 344,1500 349,1505 669,1435 669,1429 649,1403 633,1383 649,1332 649,1209 628,1175 649,560 621,516 621,482 693,454">
          <text:p/>
        </draw:polygon>
        <draw:polygon draw:style-name="gr2" draw:text-style-name="P1" draw:layer="layout" svg:width="0.793cm" svg:height="1.504cm" svg:x="24.256cm" svg:y="4.296cm" svg:viewBox="0 0 794 1505" draw:points="794,343 794,237 737,157 727,0 7,194 0,196 23,332 83,505 106,644 78,750 150,874 173,930 150,1008 228,1046 245,1054 328,1350 344,1500 349,1505 669,1435 669,1429 649,1403 633,1383 649,1332 649,1209 628,1175 649,560 621,516 621,482 693,454">
          <text:p/>
        </draw:polygon>
        <draw:polygon draw:style-name="gr1" draw:text-style-name="P1" draw:layer="layout" svg:width="3.46cm" svg:height="2.638cm" svg:x="21.889cm" svg:y="4.489cm" svg:viewBox="0 0 3461 2639" draw:points="2473,451 2450,312 2390,139 2367,3 2367,0 2046,98 1958,93 1813,127 1725,160 1663,211 1608,278 1453,502 1414,580 1397,603 1242,748 1242,820 1264,853 1314,871 1363,871 1363,910 1330,966 1342,1010 1381,1067 1376,1129 1319,1157 1264,1157 1219,1212 1174,1302 1120,1346 975,1358 853,1425 809,1425 753,1386 582,1392 499,1402 271,1480 194,1526 243,1693 292,1698 326,1783 331,1804 243,1905 232,1951 183,2000 132,2028 105,2074 72,2108 0,2152 0,2155 5,2152 5,2155 21,2342 1919,1956 1984,2018 2062,2039 2129,2185 2191,2235 2256,2242 2295,2268 2295,2270 2496,2348 2617,2371 2690,2404 2690,2459 2677,2538 2695,2626 2734,2639 2845,2610 3073,2526 3365,2309 3461,2208 3344,2168 3233,2281 3016,2386 2956,2381 2917,2364 2884,2381 2783,2487 2750,2492 2739,2459 2794,2415 2801,2371 2750,2314 2778,2252 2778,2034 2723,1748 2695,1593 2711,1312 2711,1307 2695,1157 2612,861 2595,853 2517,815 2540,737 2517,681 2445,557">
          <text:p/>
        </draw:polygon>
        <draw:polygon draw:style-name="gr2" draw:text-style-name="P1" draw:layer="layout" svg:width="3.46cm" svg:height="2.638cm" svg:x="21.889cm" svg:y="4.489cm" svg:viewBox="0 0 3461 2639" draw:points="2473,451 2450,312 2390,139 2367,3 2367,0 2046,98 1958,93 1813,127 1725,160 1663,211 1608,278 1453,502 1414,580 1397,603 1242,748 1242,820 1264,853 1314,871 1363,871 1363,910 1330,966 1342,1010 1381,1067 1376,1129 1319,1157 1264,1157 1219,1212 1174,1302 1120,1346 975,1358 853,1425 809,1425 753,1386 582,1392 499,1402 271,1480 194,1526 243,1693 292,1698 326,1783 331,1804 243,1905 232,1951 183,2000 132,2028 105,2074 72,2108 0,2152 0,2155 5,2152 5,2155 21,2342 1919,1956 1984,2018 2062,2039 2129,2185 2191,2235 2256,2242 2295,2268 2295,2270 2496,2348 2617,2371 2690,2404 2690,2459 2677,2538 2695,2626 2734,2639 2845,2610 3073,2526 3365,2309 3461,2208 3344,2168 3233,2281 3016,2386 2956,2381 2917,2364 2884,2381 2783,2487 2750,2492 2739,2459 2794,2415 2801,2371 2750,2314 2778,2252 2778,2034 2723,1748 2695,1593 2711,1312 2711,1307 2695,1157 2612,861 2595,853 2517,815 2540,737 2517,681 2445,557">
          <text:p/>
        </draw:polygon>
        <draw:polygon draw:style-name="gr1" draw:text-style-name="P1" draw:layer="layout" svg:width="1.595cm" svg:height="0.839cm" svg:x="24.584cm" svg:y="5.471cm" svg:viewBox="0 0 1596 840" draw:points="870,129 810,152 344,258 341,260 21,330 16,330 0,611 28,766 753,600 903,565 947,600 1043,716 1115,840 1193,801 1180,739 1203,701 1281,655 1304,745 1286,789 1293,796 1381,694 1596,600 1563,454 1508,392 1459,371 1402,376 1392,387 1420,420 1459,397 1514,443 1537,521 1485,565 1425,593 1330,577 1226,420 1164,348 1115,348 1087,371 1037,297 1043,258 1110,118 1032,0 926,46">
          <text:p/>
        </draw:polygon>
        <draw:polygon draw:style-name="gr2" draw:text-style-name="P1" draw:layer="layout" svg:width="1.595cm" svg:height="0.839cm" svg:x="24.584cm" svg:y="5.471cm" svg:viewBox="0 0 1596 840" draw:points="870,129 810,152 344,258 341,260 21,330 16,330 0,611 28,766 753,600 903,565 947,600 1043,716 1115,840 1193,801 1180,739 1203,701 1281,655 1304,745 1286,789 1293,796 1381,694 1596,600 1563,454 1508,392 1459,371 1402,376 1392,387 1420,420 1459,397 1514,443 1537,521 1485,565 1425,593 1330,577 1226,420 1164,348 1115,348 1087,371 1037,297 1043,258 1110,118 1032,0 926,46">
          <text:p/>
        </draw:polygon>
        <draw:polygon draw:style-name="gr1" draw:text-style-name="P1" draw:layer="layout" svg:width="2.723cm" svg:height="1.772cm" svg:x="21.599cm" svg:y="6.445cm" svg:viewBox="0 0 2724 1773" draw:points="2274,62 2209,0 311,386 295,199 290,199 145,346 111,358 2,441 0,441 124,1237 217,1773 678,1711 2313,1381 2346,1348 2403,1309 2463,1309 2491,1286 2558,1252 2592,1180 2636,1118 2724,1034 2724,1013 2563,907 2535,833 2463,827 2458,794 2436,716 2496,688 2502,621 2468,587 2468,542 2525,459 2525,374 2583,314 2585,312 2546,286 2481,279 2419,229 2352,83">
          <text:p/>
        </draw:polygon>
        <draw:polygon draw:style-name="gr2" draw:text-style-name="P1" draw:layer="layout" svg:width="2.723cm" svg:height="1.772cm" svg:x="21.599cm" svg:y="6.445cm" svg:viewBox="0 0 2724 1773" draw:points="2274,62 2209,0 311,386 295,199 290,199 145,346 111,358 2,441 0,441 124,1237 217,1773 678,1711 2313,1381 2346,1348 2403,1309 2463,1309 2491,1286 2558,1252 2592,1180 2636,1118 2724,1034 2724,1013 2563,907 2535,833 2463,827 2458,794 2436,716 2496,688 2502,621 2468,587 2468,542 2525,459 2525,374 2583,314 2585,312 2546,286 2481,279 2419,229 2352,83">
          <text:p/>
        </draw:polygon>
        <draw:polygon draw:style-name="gr1" draw:text-style-name="P1" draw:layer="layout" svg:width="0.636cm" svg:height="1.458cm" svg:x="24.035cm" svg:y="6.759cm" svg:viewBox="0 0 637 1459" draw:points="149,0 147,0 89,60 89,145 32,228 32,273 66,307 60,374 0,402 22,480 27,513 99,519 127,593 288,699 288,720 200,804 156,866 122,938 55,972 27,995 0,1095 32,1163 122,1240 249,1297 360,1320 366,1358 343,1387 350,1459 371,1459 427,1392 449,1263 521,1152 604,972 637,827 621,794 614,542 570,446 544,469 466,480 454,469 544,390 544,356 531,268 544,189 544,134 471,101 350,78">
          <text:p/>
        </draw:polygon>
        <draw:polygon draw:style-name="gr2" draw:text-style-name="P1" draw:layer="layout" svg:width="0.636cm" svg:height="1.458cm" svg:x="24.035cm" svg:y="6.759cm" svg:viewBox="0 0 637 1459" draw:points="149,0 147,0 89,60 89,145 32,228 32,273 66,307 60,374 0,402 22,480 27,513 99,519 127,593 288,699 288,720 200,804 156,866 122,938 55,972 27,995 0,1095 32,1163 122,1240 249,1297 360,1320 366,1358 343,1387 350,1459 371,1459 427,1392 449,1263 521,1152 604,972 637,827 621,794 614,542 570,446 544,469 466,480 454,469 544,390 544,356 531,268 544,189 544,134 471,101 350,78">
          <text:p/>
        </draw:polygon>
        <draw:polygon draw:style-name="gr1" draw:text-style-name="P1" draw:layer="layout" svg:width="0.361cm" svg:height="0.436cm" svg:x="25.337cm" svg:y="6.036cm" svg:viewBox="0 0 362 437" draw:points="194,35 150,0 0,35 96,437 362,275 290,151">
          <text:p/>
        </draw:polygon>
        <draw:polygon draw:style-name="gr2" draw:text-style-name="P1" draw:layer="layout" svg:width="0.361cm" svg:height="0.436cm" svg:x="25.337cm" svg:y="6.036cm" svg:viewBox="0 0 362 437" draw:points="194,35 150,0 0,35 96,437 362,275 290,151">
          <text:p/>
        </draw:polygon>
        <draw:polygon draw:style-name="gr1" draw:text-style-name="P1" draw:layer="layout" svg:width="0.82cm" svg:height="0.788cm" svg:x="24.612cm" svg:y="6.071cm" svg:viewBox="0 0 821 789" draw:points="821,402 725,0 0,166 55,452 55,670 27,732 78,789 205,699 360,552 376,570 454,531 593,503">
          <text:p/>
        </draw:polygon>
        <draw:polygon draw:style-name="gr2" draw:text-style-name="P1" draw:layer="layout" svg:width="0.82cm" svg:height="0.788cm" svg:x="24.612cm" svg:y="6.071cm" svg:viewBox="0 0 821 789" draw:points="821,402 725,0 0,166 55,452 55,670 27,732 78,789 205,699 360,552 376,570 454,531 593,503">
          <text:p/>
        </draw:polygon>
        <draw:polygon draw:style-name="gr1" draw:text-style-name="P1" draw:layer="layout" svg:width="2.133cm" svg:height="1.548cm" svg:x="22.277cm" svg:y="7.826cm" svg:viewBox="0 0 2134 1549" draw:points="372,364 450,353 571,258 621,247 742,314 838,397 836,401 942,454 942,531 1092,565 1143,598 1169,549 1231,593 1192,678 1187,750 1136,822 1136,884 1153,928 1286,969 1402,962 1485,990 1547,995 1570,940 1531,884 1531,840 1464,783 1407,632 1446,487 1441,431 1402,392 1420,369 1434,353 1437,344 1443,339 1446,330 1446,320 1448,307 1452,291 1459,274 1563,196 1575,224 1536,268 1503,369 1508,397 1557,408 1570,559 1513,582 1524,674 1536,672 1570,621 1609,672 1570,706 1557,794 1624,889 1736,907 1774,884 1863,1018 1914,1036 1914,1129 1847,1265 1836,1449 1880,1544 1914,1549 1968,1433 1991,1337 1991,1142 2079,1013 2134,822 2134,672 1968,706 1836,711 1736,274 1668,124 1635,0 0,330 60,612 67,611 183,459 248,454 287,415 338,348">
          <text:p/>
        </draw:polygon>
        <draw:polygon draw:style-name="gr2" draw:text-style-name="P1" draw:layer="layout" svg:width="2.133cm" svg:height="1.548cm" svg:x="22.277cm" svg:y="7.826cm" svg:viewBox="0 0 2134 1549" draw:points="372,364 450,353 571,258 621,247 742,314 838,397 836,401 942,454 942,531 1092,565 1143,598 1169,549 1231,593 1192,678 1187,750 1136,822 1136,884 1153,928 1286,969 1402,962 1485,990 1547,995 1570,940 1531,884 1531,840 1464,783 1407,632 1446,487 1441,431 1402,392 1420,369 1434,353 1437,344 1443,339 1446,330 1446,320 1448,307 1452,291 1459,274 1563,196 1575,224 1536,268 1503,369 1508,397 1557,408 1570,559 1513,582 1524,674 1536,672 1570,621 1609,672 1570,706 1557,794 1624,889 1736,907 1774,884 1863,1018 1914,1036 1914,1129 1847,1265 1836,1449 1880,1544 1914,1549 1968,1433 1991,1337 1991,1142 2079,1013 2134,822 2134,672 1968,706 1836,711 1736,274 1668,124 1635,0 0,330 60,612 67,611 183,459 248,454 287,415 338,348">
          <text:p/>
        </draw:polygon>
        <draw:polygon draw:style-name="gr1" draw:text-style-name="P1" draw:layer="layout" svg:width="2.13cm" svg:height="2.123cm" svg:x="20.984cm" svg:y="7.682cm" svg:viewBox="0 0 2131 2124" draw:points="1743,497 1665,508 1631,492 1580,559 1541,598 1476,603 1360,755 1353,760 1353,756 1293,474 832,536 739,0 705,38 682,72 711,155 688,575 628,681 543,770 483,816 427,804 395,838 305,966 305,1033 333,1084 323,1129 271,1152 261,1106 227,1072 188,1090 167,1196 162,1330 116,1376 111,1448 61,1464 0,1469 12,1610 28,1654 100,1698 116,1755 266,1935 301,1958 345,1986 349,1989 405,2069 444,2102 522,2124 594,2108 661,2046 670,2053 681,2062 698,2072 705,2074 714,2078 719,2078 726,2079 838,2056 887,1928 959,1956 1042,1889 1088,1901 1143,1845 1143,1772 1120,1732 1259,1443 1314,1263 1326,1139 1376,1139 1414,1213 1453,1234 1520,1234 1554,1084 1559,1005 1653,995 1665,933 1748,866 1764,822 1808,748 1820,693 1825,546 2102,681 2129,545 2131,541 2035,458 1914,391 1864,402">
          <text:p/>
        </draw:polygon>
        <draw:polygon draw:style-name="gr2" draw:text-style-name="P1" draw:layer="layout" svg:width="2.13cm" svg:height="2.123cm" svg:x="20.984cm" svg:y="7.682cm" svg:viewBox="0 0 2131 2124" draw:points="1743,497 1665,508 1631,492 1580,559 1541,598 1476,603 1360,755 1353,760 1353,756 1293,474 832,536 739,0 705,38 682,72 711,155 688,575 628,681 543,770 483,816 427,804 395,838 305,966 305,1033 333,1084 323,1129 271,1152 261,1106 227,1072 188,1090 167,1196 162,1330 116,1376 111,1448 61,1464 0,1469 12,1610 28,1654 100,1698 116,1755 266,1935 301,1958 345,1986 349,1989 405,2069 444,2102 522,2124 594,2108 661,2046 670,2053 681,2062 698,2072 705,2074 714,2078 719,2078 726,2079 838,2056 887,1928 959,1956 1042,1889 1088,1901 1143,1845 1143,1772 1120,1732 1259,1443 1314,1263 1326,1139 1376,1139 1414,1213 1453,1234 1520,1234 1554,1084 1559,1005 1653,995 1665,933 1748,866 1764,822 1808,748 1820,693 1825,546 2102,681 2129,545 2131,541 2035,458 1914,391 1864,402">
          <text:p/>
        </draw:polygon>
        <draw:polygon draw:style-name="gr1" draw:text-style-name="P1" draw:layer="layout" svg:width="3.612cm" svg:height="2.061cm" svg:x="20.671cm" svg:y="8.227cm" svg:viewBox="0 0 3613 2062" draw:points="2133,148 2121,203 2077,277 2061,321 1978,388 1966,450 1872,460 1867,539 1833,689 1766,689 1727,668 1689,594 1639,594 1627,718 1572,898 1433,1187 1456,1227 1456,1300 1401,1356 1355,1344 1272,1411 1200,1383 1151,1511 1039,1534 1032,1533 1027,1533 1018,1529 1011,1527 994,1517 983,1508 974,1501 907,1563 835,1579 757,1557 718,1524 662,1444 657,1443 584,1534 468,1630 302,1820 302,1875 0,2048 2,2062 563,1988 773,1982 840,1931 895,1931 902,1933 1018,1949 2100,1792 3486,1506 3613,1462 3502,1266 3474,1277 3386,1289 3319,1305 3308,1289 3370,1256 3364,1187 3331,1148 3287,1115 3287,1086 3236,1042 3236,1014 3326,1042 3331,998 3297,942 3287,880 3264,852 3274,728 3241,695 3153,679 3086,617 2948,607 2892,568 2759,527 2742,483 2742,421 2793,349 2798,277 2837,192 2775,148 2749,197 2698,164 2548,130 2548,53 2442,0 2415,136 2138,1">
          <text:p/>
        </draw:polygon>
        <draw:polygon draw:style-name="gr2" draw:text-style-name="P1" draw:layer="layout" svg:width="3.612cm" svg:height="2.061cm" svg:x="20.671cm" svg:y="8.227cm" svg:viewBox="0 0 3613 2062" draw:points="2133,148 2121,203 2077,277 2061,321 1978,388 1966,450 1872,460 1867,539 1833,689 1766,689 1727,668 1689,594 1639,594 1627,718 1572,898 1433,1187 1456,1227 1456,1300 1401,1356 1355,1344 1272,1411 1200,1383 1151,1511 1039,1534 1032,1533 1027,1533 1018,1529 1011,1527 994,1517 983,1508 974,1501 907,1563 835,1579 757,1557 718,1524 662,1444 657,1443 584,1534 468,1630 302,1820 302,1875 0,2048 2,2062 563,1988 773,1982 840,1931 895,1931 902,1933 1018,1949 2100,1792 3486,1506 3613,1462 3502,1266 3474,1277 3386,1289 3319,1305 3308,1289 3370,1256 3364,1187 3331,1148 3287,1115 3287,1086 3236,1042 3236,1014 3326,1042 3331,998 3297,942 3287,880 3264,852 3274,728 3241,695 3153,679 3086,617 2948,607 2892,568 2759,527 2742,483 2742,421 2793,349 2798,277 2837,192 2775,148 2749,197 2698,164 2548,130 2548,53 2442,0 2415,136 2138,1">
          <text:p/>
        </draw:polygon>
        <draw:polygon draw:style-name="gr1" draw:text-style-name="P1" draw:layer="layout" svg:width="4.071cm" svg:height="1.85cm" svg:x="20.44cm" svg:y="9.689cm" svg:viewBox="0 0 4072 1851" draw:points="484,1113 367,1208 267,1253 150,1325 134,1425 57,1443 13,1482 0,1616 533,1549 577,1538 579,1540 983,1348 1625,1314 1687,1371 1731,1454 2186,1404 2264,1425 2602,1627 2877,1851 3034,1796 3156,1778 3223,1538 3317,1410 3490,1263 3627,1201 3705,1186 3733,1196 3772,1196 3906,972 3872,984 3805,1041 3795,1000 3678,1000 3728,827 3705,794 3655,794 3655,766 3650,732 3694,766 3795,783 3894,737 3932,660 3950,603 4015,565 4028,446 4005,436 4072,431 4054,369 3989,302 3894,129 3844,0 3717,44 2331,330 1249,487 1133,471 1126,570 1115,632 1038,704 994,799 927,789 872,804 815,905 784,896 761,894 748,891 743,886 738,875 738,863 722,866 616,972 600,1057">
          <text:p/>
        </draw:polygon>
        <draw:polygon draw:style-name="gr2" draw:text-style-name="P1" draw:layer="layout" svg:width="4.071cm" svg:height="1.85cm" svg:x="20.44cm" svg:y="9.689cm" svg:viewBox="0 0 4072 1851" draw:points="484,1113 367,1208 267,1253 150,1325 134,1425 57,1443 13,1482 0,1616 533,1549 577,1538 579,1540 983,1348 1625,1314 1687,1371 1731,1454 2186,1404 2264,1425 2602,1627 2877,1851 3034,1796 3156,1778 3223,1538 3317,1410 3490,1263 3627,1201 3705,1186 3733,1196 3772,1196 3906,972 3872,984 3805,1041 3795,1000 3678,1000 3728,827 3705,794 3655,794 3655,766 3650,732 3694,766 3795,783 3894,737 3932,660 3950,603 4015,565 4028,446 4005,436 4072,431 4054,369 3989,302 3894,129 3844,0 3717,44 2331,330 1249,487 1133,471 1126,570 1115,632 1038,704 994,799 927,789 872,804 815,905 784,896 761,894 748,891 743,886 738,875 738,863 722,866 616,972 600,1057">
          <text:p/>
        </draw:polygon>
        <draw:polygon draw:style-name="gr1" draw:text-style-name="P1" draw:layer="layout" svg:width="0.498cm" svg:height="0.782cm" svg:x="23.912cm" svg:y="7.754cm" svg:viewBox="0 0 499 783" draw:points="499,744 439,541 411,559 317,492 266,363 212,268 155,245 101,145 150,0 90,0 33,39 0,72 33,196 101,346 201,783 333,778">
          <text:p/>
        </draw:polygon>
        <draw:polygon draw:style-name="gr2" draw:text-style-name="P1" draw:layer="layout" svg:width="0.498cm" svg:height="0.782cm" svg:x="23.912cm" svg:y="7.754cm" svg:viewBox="0 0 499 783" draw:points="499,744 439,541 411,559 317,492 266,363 212,268 155,245 101,145 150,0 90,0 33,39 0,72 33,196 101,346 201,783 333,778">
          <text:p/>
        </draw:polygon>
        <draw:polygon draw:style-name="gr1" draw:text-style-name="P1" draw:layer="layout" svg:width="2.378cm" svg:height="1.816cm" svg:x="20.94cm" svg:y="11.002cm" svg:viewBox="0 0 2379 1817" draw:points="2377,537 2102,313 1764,111 1686,90 1231,140 1187,57 1125,0 483,34 79,226 77,226 83,286 23,313 0,364 12,415 44,448 150,515 245,508 333,649 349,688 416,771 427,805 548,856 633,918 693,995 755,1029 809,1085 848,1152 905,1209 1016,1258 1132,1554 1203,1572 1264,1629 1314,1778 1386,1817 1492,1756 1624,1606 1598,1516 1675,1516 1774,1420 1818,1399 1880,1309 1952,1230 2007,1136 2074,1119 2102,1046 2146,1023 2162,851 2235,683 2379,537">
          <text:p/>
        </draw:polygon>
        <draw:polygon draw:style-name="gr2" draw:text-style-name="P1" draw:layer="layout" svg:width="2.378cm" svg:height="1.816cm" svg:x="20.94cm" svg:y="11.002cm" svg:viewBox="0 0 2379 1817" draw:points="2377,537 2102,313 1764,111 1686,90 1231,140 1187,57 1125,0 483,34 79,226 77,226 83,286 23,313 0,364 12,415 44,448 150,515 245,508 333,649 349,688 416,771 427,805 548,856 633,918 693,995 755,1029 809,1085 848,1152 905,1209 1016,1258 1132,1554 1203,1572 1264,1629 1314,1778 1386,1817 1492,1756 1624,1606 1598,1516 1675,1516 1774,1420 1818,1399 1880,1309 1952,1230 2007,1136 2074,1119 2102,1046 2146,1023 2162,851 2235,683 2379,537">
          <text:p/>
        </draw:polygon>
        <draw:polygon draw:style-name="gr1" draw:text-style-name="P1" draw:layer="layout" svg:width="2.539cm" svg:height="2.677cm" svg:x="19.853cm" svg:y="11.226cm" svg:viewBox="0 0 2540 2678" draw:points="1720,694 1635,632 1514,581 1503,547 1436,464 1420,425 1332,284 1237,291 1131,224 1099,191 1087,140 1110,89 1170,62 1164,2 1164,0 1120,11 587,78 0,150 0,152 5,268 23,358 116,575 217,1006 261,1142 300,1330 360,1498 427,1593 445,1683 494,1706 499,1761 450,1897 432,2036 476,2152 483,2299 460,2366 483,2389 522,2410 538,2500 605,2606 644,2645 2002,2578 2007,2657 2074,2678 2085,2562 2041,2438 2074,2394 2362,2422 2362,2421 2341,2253 2401,1985 2440,1868 2429,1794 2540,1611 2524,1565 2473,1593 2401,1554 2351,1405 2290,1348 2219,1330 2103,1034 1992,985 1935,928 1896,861 1842,805 1780,771">
          <text:p/>
        </draw:polygon>
        <draw:polygon draw:style-name="gr2" draw:text-style-name="P1" draw:layer="layout" svg:width="2.539cm" svg:height="2.677cm" svg:x="19.853cm" svg:y="11.226cm" svg:viewBox="0 0 2540 2678" draw:points="1720,694 1635,632 1514,581 1503,547 1436,464 1420,425 1332,284 1237,291 1131,224 1099,191 1087,140 1110,89 1170,62 1164,2 1164,0 1120,11 587,78 0,150 0,152 5,268 23,358 116,575 217,1006 261,1142 300,1330 360,1498 427,1593 445,1683 494,1706 499,1761 450,1897 432,2036 476,2152 483,2299 460,2366 483,2389 522,2410 538,2500 605,2606 644,2645 2002,2578 2007,2657 2074,2678 2085,2562 2041,2438 2074,2394 2362,2422 2362,2421 2341,2253 2401,1985 2440,1868 2429,1794 2540,1611 2524,1565 2473,1593 2401,1554 2351,1405 2290,1348 2219,1330 2103,1034 1992,985 1935,928 1896,861 1842,805 1780,771">
          <text:p/>
        </draw:polygon>
        <draw:polygon draw:style-name="gr1" draw:text-style-name="P1" draw:layer="layout" svg:width="1.789cm" svg:height="2.95cm" svg:x="18.601cm" svg:y="11.378cm" svg:viewBox="0 0 1790 2951" draw:points="1552,1178 1513,990 1469,854 1368,423 1275,206 1257,116 1252,0 26,106 21,106 0,1956 109,2830 116,2874 187,2874 204,2879 243,2807 282,2683 342,2706 426,2863 426,2890 354,2946 426,2951 603,2884 603,2882 592,2884 592,2882 587,2673 515,2616 465,2567 476,2482 1624,2353 1730,2353 1790,2348 1774,2258 1735,2237 1712,2214 1735,2147 1728,2000 1684,1884 1702,1745 1751,1609 1746,1554 1697,1531 1679,1441 1612,1346">
          <text:p/>
        </draw:polygon>
        <draw:polygon draw:style-name="gr2" draw:text-style-name="P1" draw:layer="layout" svg:width="1.789cm" svg:height="2.95cm" svg:x="18.601cm" svg:y="11.378cm" svg:viewBox="0 0 1790 2951" draw:points="1552,1178 1513,990 1469,854 1368,423 1275,206 1257,116 1252,0 26,106 21,106 0,1956 109,2830 116,2874 187,2874 204,2879 243,2807 282,2683 342,2706 426,2863 426,2890 354,2946 426,2951 603,2884 603,2882 592,2884 592,2882 587,2673 515,2616 465,2567 476,2482 1624,2353 1730,2353 1790,2348 1774,2258 1735,2237 1712,2214 1735,2147 1728,2000 1684,1884 1702,1745 1751,1609 1746,1554 1697,1531 1679,1441 1612,1346">
          <text:p/>
        </draw:polygon>
        <draw:polygon draw:style-name="gr1" draw:text-style-name="P1" draw:layer="layout" svg:width="4.296cm" svg:height="3.282cm" svg:x="19.066cm" svg:y="13.62cm" svg:viewBox="0 0 4297 3283" draw:points="1392,212 1325,106 1265,111 1159,111 11,240 0,325 50,374 122,431 127,640 138,640 221,626 383,570 660,542 865,588 1082,693 1126,732 1209,766 1247,817 1258,889 1341,856 1452,856 1547,805 1646,704 1729,709 1741,683 1718,655 1724,603 1835,581 1902,581 2096,660 2163,760 2235,783 2267,877 2357,923 2401,990 2590,1046 2629,1129 2712,1230 2712,1487 2673,1611 2678,1688 2761,1930 2784,1918 2823,1794 2756,1768 2745,1750 2789,1734 2911,1755 2916,1801 2828,1951 2773,2018 2939,2203 3017,2348 3094,2449 3149,2590 3200,2595 3244,2539 3294,2567 3361,2678 3377,2773 3459,2891 3482,2858 3588,2868 3682,2930 3777,3070 3798,3160 3803,3237 3837,3265 3870,3283 3932,3255 3976,3211 4075,3204 4165,3165 4237,3082 4220,3025 4214,2958 4230,2907 4220,2858 4287,2819 4297,2724 4281,2678 4264,2353 4230,2147 3943,1621 3865,1544 3788,1343 3837,1276 3798,1191 3687,1090 3560,939 3317,521 3211,258 3154,28 3149,28 2861,0 2828,44 2872,168 2861,284 2794,263 2789,184 1431,251">
          <text:p/>
        </draw:polygon>
        <draw:polygon draw:style-name="gr2" draw:text-style-name="P1" draw:layer="layout" svg:width="4.296cm" svg:height="3.282cm" svg:x="19.066cm" svg:y="13.62cm" svg:viewBox="0 0 4297 3283" draw:points="1392,212 1325,106 1265,111 1159,111 11,240 0,325 50,374 122,431 127,640 138,640 221,626 383,570 660,542 865,588 1082,693 1126,732 1209,766 1247,817 1258,889 1341,856 1452,856 1547,805 1646,704 1729,709 1741,683 1718,655 1724,603 1835,581 1902,581 2096,660 2163,760 2235,783 2267,877 2357,923 2401,990 2590,1046 2629,1129 2712,1230 2712,1487 2673,1611 2678,1688 2761,1930 2784,1918 2823,1794 2756,1768 2745,1750 2789,1734 2911,1755 2916,1801 2828,1951 2773,2018 2939,2203 3017,2348 3094,2449 3149,2590 3200,2595 3244,2539 3294,2567 3361,2678 3377,2773 3459,2891 3482,2858 3588,2868 3682,2930 3777,3070 3798,3160 3803,3237 3837,3265 3870,3283 3932,3255 3976,3211 4075,3204 4165,3165 4237,3082 4220,3025 4214,2958 4230,2907 4220,2858 4287,2819 4297,2724 4281,2678 4264,2353 4230,2147 3943,1621 3865,1544 3788,1343 3837,1276 3798,1191 3687,1090 3560,939 3317,521 3211,258 3154,28 3149,28 2861,0 2828,44 2872,168 2861,284 2794,263 2789,184 1431,251">
          <text:p/>
        </draw:polygon>
        <draw:polygon draw:style-name="gr1" draw:text-style-name="P1" draw:layer="layout" svg:width="1.68cm" svg:height="2.94cm" svg:x="17.036cm" svg:y="11.484cm" svg:viewBox="0 0 1681 2941" draw:points="566,60 554,60 548,150 476,183 399,323 400,326 421,363 421,430 344,459 249,598 266,654 183,727 160,894 150,944 183,1000 150,1039 183,1118 194,1236 180,1266 160,1307 160,1309 166,1453 222,1582 217,1626 277,1677 261,1766 227,1766 256,1817 16,2237 0,2454 10,2500 887,2461 937,2454 954,2477 926,2683 1019,2768 1048,2874 1079,2937 1081,2941 1109,2919 1182,2806 1226,2829 1408,2778 1469,2784 1503,2806 1647,2806 1681,2773 1674,2724 1565,1850 1586,0">
          <text:p/>
        </draw:polygon>
        <draw:polygon draw:style-name="gr2" draw:text-style-name="P1" draw:layer="layout" svg:width="1.68cm" svg:height="2.94cm" svg:x="17.036cm" svg:y="11.484cm" svg:viewBox="0 0 1681 2941" draw:points="566,60 554,60 548,150 476,183 399,323 400,326 421,363 421,430 344,459 249,598 266,654 183,727 160,894 150,944 183,1000 150,1039 183,1118 194,1236 180,1266 160,1307 160,1309 166,1453 222,1582 217,1626 277,1677 261,1766 227,1766 256,1817 16,2237 0,2454 10,2500 887,2461 937,2454 954,2477 926,2683 1019,2768 1048,2874 1079,2937 1081,2941 1109,2919 1182,2806 1226,2829 1408,2778 1469,2784 1503,2806 1647,2806 1681,2773 1674,2724 1565,1850 1586,0">
          <text:p/>
        </draw:polygon>
        <draw:polygon draw:style-name="gr1" draw:text-style-name="P1" draw:layer="layout" svg:width="2.655cm" svg:height="2.347cm" svg:x="15.782cm" svg:y="12.793cm" svg:viewBox="0 0 2656 2348" draw:points="1414,0 1411,0 0,21 0,53 0,284 38,642 105,753 134,889 250,1039 255,1124 271,1145 255,1374 178,1510 217,1565 201,1632 183,1833 144,1917 144,2018 271,1979 494,1967 771,2062 949,2090 1049,2057 1220,2113 1243,2057 1153,2023 1088,2036 1010,1990 1012,1974 1017,1963 1023,1958 1032,1956 1115,1928 1166,1967 1210,1940 1298,1956 1337,2023 1342,2085 1464,2090 1520,2141 1497,2185 1458,2208 1503,2252 1730,2348 1825,2314 1852,2247 1919,2230 1968,2191 2002,2214 2025,2298 1963,2314 1981,2337 2074,2304 2136,2208 2157,2191 2102,2185 2125,2141 2118,2103 2175,2090 2203,2057 2224,2080 2222,2097 2222,2113 2224,2138 2229,2152 2235,2155 2242,2157 2256,2157 2281,2163 2314,2168 2358,2180 2462,2230 2490,2270 2568,2270 2596,2298 2656,2214 2656,2175 2623,2175 2535,2103 2374,2080 2291,2013 2319,1940 2379,1951 2385,1933 2335,1907 2335,1889 2423,1889 2468,1811 2436,1755 2429,1683 2390,1688 2335,1744 2319,1811 2235,1794 2208,1750 2312,1644 2333,1628 2302,1565 2273,1459 2180,1374 2208,1168 2191,1145 2141,1152 1264,1191 1254,1145 1270,928 1510,508 1481,457 1515,457 1531,368 1471,317 1476,273 1420,144">
          <text:p/>
        </draw:polygon>
        <draw:polygon draw:style-name="gr2" draw:text-style-name="P1" draw:layer="layout" svg:width="2.655cm" svg:height="2.347cm" svg:x="15.782cm" svg:y="12.793cm" svg:viewBox="0 0 2656 2348" draw:points="1414,0 1411,0 0,21 0,53 0,284 38,642 105,753 134,889 250,1039 255,1124 271,1145 255,1374 178,1510 217,1565 201,1632 183,1833 144,1917 144,2018 271,1979 494,1967 771,2062 949,2090 1049,2057 1220,2113 1243,2057 1153,2023 1088,2036 1010,1990 1012,1974 1017,1963 1023,1958 1032,1956 1115,1928 1166,1967 1210,1940 1298,1956 1337,2023 1342,2085 1464,2090 1520,2141 1497,2185 1458,2208 1503,2252 1730,2348 1825,2314 1852,2247 1919,2230 1968,2191 2002,2214 2025,2298 1963,2314 1981,2337 2074,2304 2136,2208 2157,2191 2102,2185 2125,2141 2118,2103 2175,2090 2203,2057 2224,2080 2222,2097 2222,2113 2224,2138 2229,2152 2235,2155 2242,2157 2256,2157 2281,2163 2314,2168 2358,2180 2462,2230 2490,2270 2568,2270 2596,2298 2656,2214 2656,2175 2623,2175 2535,2103 2374,2080 2291,2013 2319,1940 2379,1951 2385,1933 2335,1907 2335,1889 2423,1889 2468,1811 2436,1755 2429,1683 2390,1688 2335,1744 2319,1811 2235,1794 2208,1750 2312,1644 2333,1628 2302,1565 2273,1459 2180,1374 2208,1168 2191,1145 2141,1152 1264,1191 1254,1145 1270,928 1510,508 1481,457 1515,457 1531,368 1471,317 1476,273 1420,144">
          <text:p/>
        </draw:polygon>
        <draw:polygon draw:style-name="gr1" draw:text-style-name="P1" draw:layer="layout" svg:width="6.575cm" svg:height="6.464cm" svg:x="9.478cm" svg:y="10.634cm" svg:viewBox="0 0 6576 6465" draw:points="5024,1716 4913,1698 4886,1644 4853,1644 4802,1750 4763,1772 4636,1721 4615,1654 4542,1654 4498,1638 4431,1698 4370,1677 4370,1615 4348,1615 4281,1526 4186,1504 4126,1559 4054,1515 3948,1492 3876,1464 3766,1453 3782,1353 3705,1314 3705,1353 3648,1353 3616,1301 3593,1358 3577,1363 3521,1330 3405,1229 3399,1190 3443,61 2030,0 1990,0 1785,2656 1780,2656 0,2522 21,2651 67,2662 138,2739 176,2857 305,2924 339,3007 565,3265 699,3327 732,3383 776,3404 787,3484 877,3656 877,3875 937,4004 1136,4216 1281,4272 1325,4322 1325,4339 1431,4406 1480,4417 1531,4450 1602,4473 1664,4411 1785,4244 1808,4143 1868,4059 2085,3970 2173,4025 2556,4076 2623,4138 2623,4166 2695,4249 2856,4396 2856,4434 2911,4484 2928,4597 3073,4932 3066,4988 3182,5055 3278,5234 3371,5352 3454,5385 3500,5452 3466,5569 3482,5597 3516,5609 3510,5705 3493,5720 3510,5782 3593,5832 3632,6011 3689,6117 3893,6207 4031,6241 4147,6324 4232,6341 4271,6324 4414,6359 4569,6465 4654,6408 4675,6370 4631,6297 4602,6130 4530,5877 4553,5754 4664,5375 4597,5324 4625,5272 4736,5262 4841,5110 4930,5094 5086,4999 5135,4960 5308,4865 5456,4803 5678,4658 5828,4512 5989,4396 6017,4344 6283,4221 6449,4177 6449,4076 6488,3992 6506,3791 6522,3724 6483,3669 6560,3533 6576,3304 6560,3283 6555,3198 6439,3048 6410,2912 6343,2801 6305,2443 6305,2212 6301,2116 6289,1878 6211,1845 6134,1884 6072,1834 6072,1840 6070,1838 6001,1794 5911,1772 5823,1721 5774,1654 5723,1644 5678,1698 5567,1698 5551,1654 5518,1654 5446,1711 5391,1688 5274,1688 5252,1750 5202,1778">
          <text:p/>
        </draw:polygon>
        <draw:polygon draw:style-name="gr2" draw:text-style-name="P1" draw:layer="layout" svg:width="6.575cm" svg:height="6.464cm" svg:x="9.478cm" svg:y="10.634cm" svg:viewBox="0 0 6576 6465" draw:points="5024,1716 4913,1698 4886,1644 4853,1644 4802,1750 4763,1772 4636,1721 4615,1654 4542,1654 4498,1638 4431,1698 4370,1677 4370,1615 4348,1615 4281,1526 4186,1504 4126,1559 4054,1515 3948,1492 3876,1464 3766,1453 3782,1353 3705,1314 3705,1353 3648,1353 3616,1301 3593,1358 3577,1363 3521,1330 3405,1229 3399,1190 3443,61 2030,0 1990,0 1785,2656 1780,2656 0,2522 21,2651 67,2662 138,2739 176,2857 305,2924 339,3007 565,3265 699,3327 732,3383 776,3404 787,3484 877,3656 877,3875 937,4004 1136,4216 1281,4272 1325,4322 1325,4339 1431,4406 1480,4417 1531,4450 1602,4473 1664,4411 1785,4244 1808,4143 1868,4059 2085,3970 2173,4025 2556,4076 2623,4138 2623,4166 2695,4249 2856,4396 2856,4434 2911,4484 2928,4597 3073,4932 3066,4988 3182,5055 3278,5234 3371,5352 3454,5385 3500,5452 3466,5569 3482,5597 3516,5609 3510,5705 3493,5720 3510,5782 3593,5832 3632,6011 3689,6117 3893,6207 4031,6241 4147,6324 4232,6341 4271,6324 4414,6359 4569,6465 4654,6408 4675,6370 4631,6297 4602,6130 4530,5877 4553,5754 4664,5375 4597,5324 4625,5272 4736,5262 4841,5110 4930,5094 5086,4999 5135,4960 5308,4865 5456,4803 5678,4658 5828,4512 5989,4396 6017,4344 6283,4221 6449,4177 6449,4076 6488,3992 6506,3791 6522,3724 6483,3669 6560,3533 6576,3304 6560,3283 6555,3198 6439,3048 6410,2912 6343,2801 6305,2443 6305,2212 6301,2116 6289,1878 6211,1845 6134,1884 6072,1834 6072,1840 6070,1838 6001,1794 5911,1772 5823,1721 5774,1654 5723,1644 5678,1698 5567,1698 5551,1654 5518,1654 5446,1711 5391,1688 5274,1688 5252,1750 5202,1778">
          <text:p/>
        </draw:polygon>
        <draw:polygon draw:style-name="gr1" draw:text-style-name="P1" draw:layer="layout" svg:width="3.786cm" svg:height="3.16cm" svg:x="2.551cm" svg:y="3.24cm" svg:viewBox="0 0 3787 3161" draw:points="56,1845 33,2081 0,2237 62,2360 1819,2873 3092,3159 3094,3161 3334,2187 3438,1914 3399,1852 3334,1857 3311,1824 3327,1796 3334,1711 3456,1561 3505,1549 3538,1522 3549,1432 3572,1415 3683,1252 3782,1141 3787,1035 3699,968 3671,850 3667,850 3665,845 2884,654 2468,659 2457,626 2307,677 2185,659 2124,621 2090,638 1963,631 1919,598 1774,538 1753,543 1637,504 1580,554 1415,543 1259,430 1275,409 1281,201 1221,90 1109,79 1092,12 1026,0 871,56 721,497 328,1427">
          <text:p/>
        </draw:polygon>
        <draw:polygon draw:style-name="gr2" draw:text-style-name="P1" draw:layer="layout" svg:width="3.786cm" svg:height="3.16cm" svg:x="2.551cm" svg:y="3.24cm" svg:viewBox="0 0 3787 3161" draw:points="56,1845 33,2081 0,2237 62,2360 1819,2873 3092,3159 3094,3161 3334,2187 3438,1914 3399,1852 3334,1857 3311,1824 3327,1796 3334,1711 3456,1561 3505,1549 3538,1522 3549,1432 3572,1415 3683,1252 3782,1141 3787,1035 3699,968 3671,850 3667,850 3665,845 2884,654 2468,659 2457,626 2307,677 2185,659 2124,621 2090,638 1963,631 1919,598 1774,538 1753,543 1637,504 1580,554 1415,543 1259,430 1275,409 1281,201 1221,90 1109,79 1092,12 1026,0 871,56 721,497 328,1427">
          <text:p/>
        </draw:polygon>
        <draw:polygon draw:style-name="gr1" draw:text-style-name="P1" draw:layer="layout" svg:width="3.783cm" svg:height="6.498cm" svg:x="2.217cm" svg:y="5.6cm" svg:viewBox="0 0 3784 6499" draw:points="351,129 344,330 207,649 124,722 112,750 67,773 0,974 78,1090 156,1304 145,1477 96,1561 78,1718 57,1819 101,1925 179,2048 274,2288 262,2378 256,2389 256,2445 406,2618 378,2741 357,2796 362,3020 473,3188 546,3200 572,3278 538,3373 484,3417 456,3417 434,3525 445,3602 533,3720 616,3994 650,4077 784,4301 794,4380 838,4408 838,4475 817,4525 755,4772 822,4849 934,4860 1055,4906 1161,4968 1239,4968 1316,5050 1415,5241 1521,5297 1653,5319 1692,5375 1710,5465 1671,5481 1676,5509 1764,5532 1842,5537 1920,5661 2026,5777 2048,5839 2114,5952 2126,6040 2126,6292 2137,6344 3329,6499 3446,6478 3484,6416 3500,6349 3401,6331 3389,6310 3401,6259 3401,6102 3461,6086 3539,6012 3551,5878 3590,5777 3645,5723 3733,5677 3777,5643 3784,5581 3756,5566 3733,5537 3700,5375 3629,5246 3640,5156 3638,5156 3640,5151 3573,5068 1710,2244 2153,513 396,0">
          <text:p/>
        </draw:polygon>
        <draw:polygon draw:style-name="gr2" draw:text-style-name="P1" draw:layer="layout" svg:width="3.783cm" svg:height="6.498cm" svg:x="2.217cm" svg:y="5.6cm" svg:viewBox="0 0 3784 6499" draw:points="351,129 344,330 207,649 124,722 112,750 67,773 0,974 78,1090 156,1304 145,1477 96,1561 78,1718 57,1819 101,1925 179,2048 274,2288 262,2378 256,2389 256,2445 406,2618 378,2741 357,2796 362,3020 473,3188 546,3200 572,3278 538,3373 484,3417 456,3417 434,3525 445,3602 533,3720 616,3994 650,4077 784,4301 794,4380 838,4408 838,4475 817,4525 755,4772 822,4849 934,4860 1055,4906 1161,4968 1239,4968 1316,5050 1415,5241 1521,5297 1653,5319 1692,5375 1710,5465 1671,5481 1676,5509 1764,5532 1842,5537 1920,5661 2026,5777 2048,5839 2114,5952 2126,6040 2126,6292 2137,6344 3329,6499 3446,6478 3484,6416 3500,6349 3401,6331 3389,6310 3401,6259 3401,6102 3461,6086 3539,6012 3551,5878 3590,5777 3645,5723 3733,5677 3777,5643 3784,5581 3756,5566 3733,5537 3700,5375 3629,5246 3640,5156 3638,5156 3640,5151 3573,5068 1710,2244 2153,513 396,0">
          <text:p/>
        </draw:polygon>
        <draw:polygon draw:style-name="gr1" draw:text-style-name="P1" draw:layer="layout" svg:width="3.153cm" svg:height="2.315cm" svg:x="3.417cm" svg:y="1.769cm" svg:viewBox="0 0 3154 2316" draw:points="953,0 919,22 908,45 1009,246 958,342 958,403 975,442 953,486 970,576 997,610 991,643 953,654 903,532 854,492 864,437 926,425 919,375 908,342 815,409 815,476 753,481 665,453 587,414 497,396 381,342 293,285 215,218 155,141 93,123 39,381 83,465 83,682 65,762 104,957 182,1030 60,1046 60,1146 127,1180 83,1287 11,1298 0,1375 60,1455 109,1427 160,1471 226,1483 243,1550 355,1561 415,1672 409,1880 393,1901 549,2014 714,2025 771,1975 887,2014 908,2009 1053,2069 1097,2102 1224,2109 1258,2092 1319,2130 1441,2148 1591,2097 1602,2130 2018,2125 2799,2316 2805,2053 3149,571 3154,571">
          <text:p/>
        </draw:polygon>
        <draw:polygon draw:style-name="gr2" draw:text-style-name="P1" draw:layer="layout" svg:width="3.153cm" svg:height="2.315cm" svg:x="3.417cm" svg:y="1.769cm" svg:viewBox="0 0 3154 2316" draw:points="953,0 919,22 908,45 1009,246 958,342 958,403 975,442 953,486 970,576 997,610 991,643 953,654 903,532 854,492 864,437 926,425 919,375 908,342 815,409 815,476 753,481 665,453 587,414 497,396 381,342 293,285 215,218 155,141 93,123 39,381 83,465 83,682 65,762 104,957 182,1030 60,1046 60,1146 127,1180 83,1287 11,1298 0,1375 60,1455 109,1427 160,1471 226,1483 243,1550 355,1561 415,1672 409,1880 393,1901 549,2014 714,2025 771,1975 887,2014 908,2009 1053,2069 1097,2102 1224,2109 1258,2092 1319,2130 1441,2148 1591,2097 1602,2130 2018,2125 2799,2316 2805,2053 3149,571 3154,571">
          <text:p/>
        </draw:polygon>
        <draw:polygon draw:style-name="gr1" draw:text-style-name="P1" draw:layer="layout" svg:width="4.807cm" svg:height="3.086cm" svg:x="6.827cm" svg:y="2.418cm" svg:viewBox="0 0 4808 3087" draw:points="122,0 0,577 88,783 54,906 106,1030 194,1069 289,1347 388,1448 398,1476 494,1504 504,1566 316,2041 316,2108 383,2198 406,2198 538,2115 554,2087 592,2102 587,2244 665,2584 771,2674 820,2736 804,2829 825,2924 854,2942 921,2886 993,2886 1081,2932 1143,2903 1259,2903 1353,2942 1430,2937 1441,2852 1519,2836 1557,2870 1570,2958 1635,3011 1681,2718 3422,2965 4609,3087 4641,2656 4664,2512 4808,716 1497,280">
          <text:p/>
        </draw:polygon>
        <draw:polygon draw:style-name="gr2" draw:text-style-name="P1" draw:layer="layout" svg:width="4.807cm" svg:height="3.086cm" svg:x="6.827cm" svg:y="2.418cm" svg:viewBox="0 0 4808 3087" draw:points="122,0 0,577 88,783 54,906 106,1030 194,1069 289,1347 388,1448 398,1476 494,1504 504,1566 316,2041 316,2108 383,2198 406,2198 538,2115 554,2087 592,2102 587,2244 665,2584 771,2674 820,2736 804,2829 825,2924 854,2942 921,2886 993,2886 1081,2932 1143,2903 1259,2903 1353,2942 1430,2937 1441,2852 1519,2836 1557,2870 1570,2958 1635,3011 1681,2718 3422,2965 4609,3087 4641,2656 4664,2512 4808,716 1497,280">
          <text:p/>
        </draw:polygon>
        <draw:polygon draw:style-name="gr1" draw:text-style-name="P1" draw:layer="layout" svg:width="2.818cm" svg:height="4.573cm" svg:x="5.643cm" svg:y="2.34cm" svg:viewBox="0 0 2819 4574" draw:points="1184,655 1306,78 928,0 923,0 579,1482 573,1745 579,1750 607,1868 695,1935 690,2041 591,2152 480,2315 457,2332 446,2422 413,2449 364,2461 242,2611 235,2696 219,2724 242,2757 307,2752 346,2814 242,3087 2,4061 0,4071 2,4073 1290,4350 2586,4574 2609,4444 2819,3089 2754,3036 2741,2948 2703,2914 2625,2930 2614,3015 2537,3020 2443,2981 2327,2981 2265,3010 2177,2964 2105,2964 2038,3020 2009,3002 1988,2907 2004,2814 1955,2752 1849,2662 1771,2322 1776,2180 1738,2165 1722,2193 1590,2276 1567,2276 1500,2186 1500,2119 1688,1644 1678,1582 1582,1554 1572,1526 1473,1425 1378,1147 1290,1108 1238,984 1272,861">
          <text:p/>
        </draw:polygon>
        <draw:polygon draw:style-name="gr2" draw:text-style-name="P1" draw:layer="layout" svg:width="2.818cm" svg:height="4.573cm" svg:x="5.643cm" svg:y="2.34cm" svg:viewBox="0 0 2819 4574" draw:points="1184,655 1306,78 928,0 923,0 579,1482 573,1745 579,1750 607,1868 695,1935 690,2041 591,2152 480,2315 457,2332 446,2422 413,2449 364,2461 242,2611 235,2696 219,2724 242,2757 307,2752 346,2814 242,3087 2,4061 0,4071 2,4073 1290,4350 2586,4574 2609,4444 2819,3089 2754,3036 2741,2948 2703,2914 2625,2930 2614,3015 2537,3020 2443,2981 2327,2981 2265,3010 2177,2964 2105,2964 2038,3020 2009,3002 1988,2907 2004,2814 1955,2752 1849,2662 1771,2322 1776,2180 1738,2165 1722,2193 1590,2276 1567,2276 1500,2186 1500,2119 1688,1644 1678,1582 1582,1554 1572,1526 1473,1425 1378,1147 1290,1108 1238,984 1272,861">
          <text:p/>
        </draw:polygon>
        <draw:polygon draw:style-name="gr1" draw:text-style-name="P1" draw:layer="layout" svg:width="3.294cm" svg:height="2.746cm" svg:x="8.141cm" svg:y="5.136cm" svg:viewBox="0 0 3295 2747" draw:points="367,0 321,293 111,1648 69,1933 0,2394 877,2512 1762,2597 3089,2747 3205,1549 3295,369 2108,247">
          <text:p/>
        </draw:polygon>
        <draw:polygon draw:style-name="gr2" draw:text-style-name="P1" draw:layer="layout" svg:width="3.294cm" svg:height="2.746cm" svg:x="8.141cm" svg:y="5.136cm" svg:viewBox="0 0 3295 2747" draw:points="367,0 321,293 111,1648 69,1933 0,2394 877,2512 1762,2597 3089,2747 3205,1549 3295,369 2108,247">
          <text:p/>
        </draw:polygon>
        <draw:polygon draw:style-name="gr1" draw:text-style-name="P1" draw:layer="layout" svg:width="2.656cm" svg:height="3.333cm" svg:x="6.361cm" svg:y="6.69cm" svg:viewBox="0 0 2657 3334" draw:points="1849,379 1868,224 572,0 0,2932 14,2934 2329,3334 2330,3329 2657,958 1780,840">
          <text:p/>
        </draw:polygon>
        <draw:polygon draw:style-name="gr2" draw:text-style-name="P1" draw:layer="layout" svg:width="2.656cm" svg:height="3.333cm" svg:x="6.361cm" svg:y="6.69cm" svg:viewBox="0 0 2657 3334" draw:points="1849,379 1868,224 572,0 0,2932 14,2934 2329,3334 2330,3329 2657,958 1780,840">
          <text:p/>
        </draw:polygon>
        <draw:polygon draw:style-name="gr1" draw:text-style-name="P1" draw:layer="layout" svg:width="3.005cm" svg:height="4.637cm" svg:x="3.927cm" svg:y="6.113cm" svg:viewBox="0 0 3006 4638" draw:points="1716,298 1713,297 1716,286 443,0 0,1731 1863,4555 1930,4638 1974,4583 1990,4241 1997,4197 1997,4007 2074,3962 2095,3962 2124,3996 2196,4007 2229,4079 2295,4079 2356,3996 2448,3511 2434,3509 3006,577 1718,300 1713,298">
          <text:p/>
        </draw:polygon>
        <draw:polygon draw:style-name="gr2" draw:text-style-name="P1" draw:layer="layout" svg:width="3.005cm" svg:height="4.637cm" svg:x="3.927cm" svg:y="6.113cm" svg:viewBox="0 0 3006 4638" draw:points="1716,298 1713,297 1716,286 443,0 0,1731 1863,4555 1930,4638 1974,4583 1990,4241 1997,4197 1997,4007 2074,3962 2095,3962 2124,3996 2196,4007 2229,4079 2295,4079 2356,3996 2448,3511 2434,3509 3006,577 1718,300 1713,298">
          <text:p/>
        </draw:polygon>
        <draw:polygon draw:style-name="gr1" draw:text-style-name="P1" draw:layer="layout" svg:width="3.21cm" svg:height="3.762cm" svg:x="5.479cm" svg:y="9.624cm" svg:viewBox="0 0 3211 3763" draw:points="804,485 743,568 677,568 644,496 572,485 543,451 522,451 445,496 445,686 438,730 422,1072 378,1127 378,1132 367,1222 438,1351 471,1513 494,1542 522,1557 515,1619 471,1653 383,1699 328,1753 289,1854 277,1988 199,2062 139,2078 139,2235 127,2286 139,2307 238,2325 222,2392 184,2454 83,2480 11,2537 0,2575 11,2604 1697,3600 2750,3763 3211,400 896,0">
          <text:p/>
        </draw:polygon>
        <draw:polygon draw:style-name="gr2" draw:text-style-name="P1" draw:layer="layout" svg:width="3.21cm" svg:height="3.762cm" svg:x="5.479cm" svg:y="9.624cm" svg:viewBox="0 0 3211 3763" draw:points="804,485 743,568 677,568 644,496 572,485 543,451 522,451 445,496 445,686 438,730 422,1072 378,1127 378,1132 367,1222 438,1351 471,1513 494,1542 522,1557 515,1619 471,1653 383,1699 328,1753 289,1854 277,1988 199,2062 139,2078 139,2235 127,2286 139,2307 238,2325 222,2392 184,2454 83,2480 11,2537 0,2575 11,2604 1697,3600 2750,3763 3211,400 896,0">
          <text:p/>
        </draw:polygon>
        <draw:polygon draw:style-name="gr1" draw:text-style-name="P1" draw:layer="layout" svg:width="3.437cm" svg:height="2.689cm" svg:x="8.691cm" svg:y="7.648cm" svg:viewBox="0 0 3438 2690" draw:points="1212,85 327,0 0,2371 1923,2606 2775,2664 2856,2669 3276,2690 3393,910 3438,307 2539,235">
          <text:p/>
        </draw:polygon>
        <draw:polygon draw:style-name="gr2" draw:text-style-name="P1" draw:layer="layout" svg:width="3.437cm" svg:height="2.689cm" svg:x="8.691cm" svg:y="7.648cm" svg:viewBox="0 0 3438 2690" draw:points="1212,85 327,0 0,2371 1923,2606 2775,2664 2856,2669 3276,2690 3393,910 3438,307 2539,235">
          <text:p/>
        </draw:polygon>
        <draw:polygon draw:style-name="gr1" draw:text-style-name="P1" draw:layer="layout" svg:width="3.277cm" svg:height="3.421cm" svg:x="8.229cm" svg:y="10.019cm" svg:viewBox="0 0 3278 3422" draw:points="462,0 461,5 0,3368 422,3422 455,3149 1268,3272 1270,3267 1249,3138 3029,3272 3034,3272 3239,616 3267,616 3278,296 3237,293 2385,235">
          <text:p/>
        </draw:polygon>
        <draw:polygon draw:style-name="gr2" draw:text-style-name="P1" draw:layer="layout" svg:width="3.277cm" svg:height="3.421cm" svg:x="8.229cm" svg:y="10.019cm" svg:viewBox="0 0 3278 3422" draw:points="462,0 461,5 0,3368 422,3422 455,3149 1268,3272 1270,3267 1249,3138 3029,3272 3034,3272 3239,616 3267,616 3278,296 3237,293 2385,235">
          <text:p/>
        </draw:polygon>
        <draw:polygon draw:style-name="gr1" draw:text-style-name="P1" draw:layer="layout" svg:width="0.325cm" svg:height="0.228cm" svg:x="17.53cm" svg:y="3.621cm" svg:viewBox="0 0 326 229" draw:points="254,16 111,123 49,144 0,201 44,229 99,206 189,150 326,16 316,0">
          <text:p/>
        </draw:polygon>
        <draw:polygon draw:style-name="gr2" draw:text-style-name="P1" draw:layer="layout" svg:width="0.325cm" svg:height="0.228cm" svg:x="17.53cm" svg:y="3.621cm" svg:viewBox="0 0 326 229" draw:points="254,16 111,123 49,144 0,201 44,229 99,206 189,150 326,16 316,0">
          <text:p/>
        </draw:polygon>
        <draw:polygon draw:style-name="gr1" draw:text-style-name="P1" draw:layer="layout" svg:width="0.232cm" svg:height="0.502cm" svg:x="24.39cm" svg:y="10.086cm" svg:viewBox="0 0 233 503" draw:points="150,0 127,5 143,56 182,118 199,286 199,340 155,358 0,497 34,503 60,469 138,402 228,363 233,268 221,145">
          <text:p/>
        </draw:polygon>
        <draw:polygon draw:style-name="gr2" draw:text-style-name="P1" draw:layer="layout" svg:width="0.232cm" svg:height="0.502cm" svg:x="24.39cm" svg:y="10.086cm" svg:viewBox="0 0 233 503" draw:points="150,0 127,5 143,56 182,118 199,286 199,340 155,358 0,497 34,503 60,469 138,402 228,363 233,268 221,145">
          <text:p/>
        </draw:polygon>
        <draw:polygon draw:style-name="gr1" draw:text-style-name="P1" draw:layer="layout" svg:width="0.11cm" svg:height="0.133cm" svg:x="26.359cm" svg:y="4.27cm" svg:viewBox="0 0 111 134" draw:points="88,67 111,44 88,0 38,16 0,83 44,134 60,130 60,129 61,129 65,129 72,129 79,125 83,122 83,115 83,104 84,88">
          <text:p/>
        </draw:polygon>
        <draw:polygon draw:style-name="gr2" draw:text-style-name="P1" draw:layer="layout" svg:width="0.11cm" svg:height="0.133cm" svg:x="26.359cm" svg:y="4.27cm" svg:viewBox="0 0 111 134" draw:points="88,67 111,44 88,0 38,16 0,83 44,134 60,130 60,129 61,129 65,129 72,129 79,125 83,122 83,115 83,104 84,88">
          <text:p/>
        </draw:polygon>
        <draw:polygon draw:style-name="gr1" draw:text-style-name="P1" draw:layer="layout" svg:width="0.094cm" svg:height="0.12cm" svg:x="26.175cm" svg:y="4.466cm" svg:viewBox="0 0 95 121" draw:points="95,93 83,26 44,0 0,44 50,121">
          <text:p/>
        </draw:polygon>
        <draw:polygon draw:style-name="gr2" draw:text-style-name="P1" draw:layer="layout" svg:width="0.094cm" svg:height="0.12cm" svg:x="26.175cm" svg:y="4.466cm" svg:viewBox="0 0 95 121" draw:points="95,93 83,26 44,0 0,44 50,121">
          <text:p/>
        </draw:polygon>
        <draw:polygon draw:style-name="gr1" draw:text-style-name="P1" draw:layer="layout" svg:width="0.293cm" svg:height="0.156cm" svg:x="22.554cm" svg:y="17.132cm" svg:viewBox="0 0 294 157" draw:points="204,0 139,44 100,111 0,134 28,157 88,124 294,50 282,22 238,16">
          <text:p/>
        </draw:polygon>
        <draw:polygon draw:style-name="gr2" draw:text-style-name="P1" draw:layer="layout" svg:width="0.293cm" svg:height="0.156cm" svg:x="22.554cm" svg:y="17.132cm" svg:viewBox="0 0 294 157" draw:points="204,0 139,44 100,111 0,134 28,157 88,124 294,50 282,22 238,16">
          <text:p/>
        </draw:polygon>
        <draw:polygon draw:style-name="gr1" draw:text-style-name="P1" draw:layer="layout" svg:width="0.447cm" svg:height="0.599cm" svg:x="22.921cm" svg:y="16.561cm" svg:viewBox="0 0 448 600" draw:points="349,319 442,95 448,0 426,17 359,219 277,363 160,476 0,571 31,600 248,425">
          <text:p/>
        </draw:polygon>
        <draw:polygon draw:style-name="gr2" draw:text-style-name="P1" draw:layer="layout" svg:width="0.447cm" svg:height="0.599cm" svg:x="22.921cm" svg:y="16.561cm" svg:viewBox="0 0 448 600" draw:points="349,319 442,95 448,0 426,17 359,219 277,363 160,476 0,571 31,600 248,425">
          <text:p/>
        </draw:polygon>
        <draw:polygon draw:style-name="gr1" draw:text-style-name="P1" draw:layer="layout" svg:width="0.325cm" svg:height="1.236cm" svg:x="14.07cm" svg:y="15.744cm" svg:viewBox="0 0 326 1237" draw:points="326,7 310,0 227,102 132,247 44,432 0,655 16,845 93,1041 106,1237 127,1231 127,1187 116,1053 44,857 23,688 28,543 83,365">
          <text:p/>
        </draw:polygon>
        <draw:polygon draw:style-name="gr2" draw:text-style-name="P1" draw:layer="layout" svg:width="0.325cm" svg:height="1.236cm" svg:x="14.07cm" svg:y="15.744cm" svg:viewBox="0 0 326 1237" draw:points="326,7 310,0 227,102 132,247 44,432 0,655 16,845 93,1041 106,1237 127,1231 127,1187 116,1053 44,857 23,688 28,543 83,365">
          <text:p/>
        </draw:polygon>
        <draw:polygon draw:style-name="gr1" draw:text-style-name="P1" draw:layer="layout" svg:width="0.193cm" svg:height="0.172cm" svg:x="4.11cm" svg:y="1.92cm" svg:viewBox="0 0 194 173" draw:points="194,39 171,0 110,0 71,39 60,6 0,11 16,78 60,140 78,124 88,85 133,95 113,122 101,143 95,150 94,157 92,163 94,168 99,171 104,171 117,173 155,163 171,106 155,85">
          <text:p/>
        </draw:polygon>
        <draw:polygon draw:style-name="gr2" draw:text-style-name="P1" draw:layer="layout" svg:width="0.193cm" svg:height="0.172cm" svg:x="4.11cm" svg:y="1.92cm" svg:viewBox="0 0 194 173" draw:points="194,39 171,0 110,0 71,39 60,6 0,11 16,78 60,140 78,124 88,85 133,95 113,122 101,143 95,150 94,157 92,163 94,168 99,171 104,171 117,173 155,163 171,106 155,85">
          <text:p/>
        </draw:polygon>
        <draw:polygon draw:style-name="gr1" draw:text-style-name="P1" draw:layer="layout" svg:width="0.121cm" svg:height="0.077cm" svg:x="3.073cm" svg:y="10.734cm" svg:viewBox="0 0 122 78" draw:points="88,0 0,5 16,39 26,78 116,78 122,39">
          <text:p/>
        </draw:polygon>
        <draw:polygon draw:style-name="gr2" draw:text-style-name="P1" draw:layer="layout" svg:width="0.121cm" svg:height="0.077cm" svg:x="3.073cm" svg:y="10.734cm" svg:viewBox="0 0 122 78" draw:points="88,0 0,5 16,39 26,78 116,78 122,39">
          <text:p/>
        </draw:polygon>
        <draw:polygon draw:style-name="gr1" draw:text-style-name="P1" draw:layer="layout" svg:width="0.216cm" svg:height="0.104cm" svg:x="3.211cm" svg:y="10.717cm" svg:viewBox="0 0 217 105" draw:points="128,56 33,0 0,17 23,56 67,100 188,105 217,89">
          <text:p/>
        </draw:polygon>
        <draw:polygon draw:style-name="gr2" draw:text-style-name="P1" draw:layer="layout" svg:width="0.216cm" svg:height="0.104cm" svg:x="3.211cm" svg:y="10.717cm" svg:viewBox="0 0 217 105" draw:points="128,56 33,0 0,17 23,56 67,100 188,105 217,89">
          <text:p/>
        </draw:polygon>
        <draw:polygon draw:style-name="gr1" draw:text-style-name="P1" draw:layer="layout" svg:width="0.12cm" svg:height="0.143cm" svg:x="3.772cm" svg:y="11.232cm" svg:viewBox="0 0 121 144" draw:points="26,0 0,5 0,38 65,128 111,144 121,105 98,56">
          <text:p/>
        </draw:polygon>
        <draw:polygon draw:style-name="gr2" draw:text-style-name="P1" draw:layer="layout" svg:width="0.12cm" svg:height="0.143cm" svg:x="3.772cm" svg:y="11.232cm" svg:viewBox="0 0 121 144" draw:points="26,0 0,5 0,38 65,128 111,144 121,105 98,56">
          <text:p/>
        </draw:polygon>
        <draw:polygon draw:style-name="gr1" draw:text-style-name="P1" draw:layer="layout" svg:width="0.094cm" svg:height="0.145cm" svg:x="3.715cm" svg:y="11.505cm" svg:viewBox="0 0 95 146" draw:points="0,0 0,62 0,67 5,79 11,94 23,113 57,146 95,134 18,0">
          <text:p/>
        </draw:polygon>
        <draw:polygon draw:style-name="gr2" draw:text-style-name="P1" draw:layer="layout" svg:width="0.094cm" svg:height="0.145cm" svg:x="3.715cm" svg:y="11.505cm" svg:viewBox="0 0 95 146" draw:points="0,0 0,62 0,67 5,79 11,94 23,113 57,146 95,134 18,0">
          <text:p/>
        </draw:polygon>
        <draw:polyline draw:style-name="gr3" draw:text-style-name="P2" draw:layer="layout" svg:width="1.724cm" svg:height="2.751cm" svg:x="25.133cm" svg:y="2.585cm" svg:viewBox="0 0 1725 2752" draw:points="518,2752 561,2551 566,2433 605,2399 576,2311 659,2216 703,2255 737,2244 882,2159 892,2082 970,2070 1014,1997 998,1868 1019,1835 1014,1801 975,1768 1037,1729 1081,1819 1120,1807 1130,1847 1130,1886 1182,1891 1192,1819 1208,1801 1164,1757 1192,1724 1259,1678 1280,1644 1331,1634 1333,1658 1340,1680 1347,1690 1351,1694 1358,1696 1391,1696 1614,1461 1668,1443 1725,1314 1725,1265 1663,1165 1614,1108 1536,1108 1547,1142 1547,1152 1526,1152 1448,1092 1436,963 1420,912 1259,912 1014,96 799,6 760,0 709,51 605,129 605,152 582,175 509,163 471,96 471,67 437,62 398,62 344,175 222,549 222,683 227,722 204,794 183,822 183,985 233,1052 199,1159 127,1286 106,1433 106,1505 67,1494 5,1505 0,1505 1,1510">
          <text:p/>
        </draw:polyline>
        <draw:polyline draw:style-name="gr3" draw:text-style-name="P2" draw:layer="layout" svg:width="3.094cm" svg:height="1.532cm" svg:x="14.318cm" svg:y="3.028cm" svg:viewBox="0 0 3095 1533" draw:points="2100,1533 2108,1526 2092,1510 2180,1425 2219,1425 2340,1286 2390,1263 2446,1157 2513,1062 2596,990 3083,776 3095,716 2979,727 2961,755 2940,755 2896,670 2651,683 2630,704 2601,704 2568,621 2496,632 2413,722 2369,743 2280,743 2213,716 2213,660 2180,655 2169,665 2097,632 2079,554 2040,565 2030,593 1963,580 1820,513 1719,446 1642,446 1603,420 1541,436 1510,469 1502,503 1370,503 1370,446 1199,436 1192,397 1065,397 1021,351 959,39 843,0 827,5 816,229 0,229">
          <text:p/>
        </draw:polyline>
        <draw:polyline draw:style-name="gr3" draw:text-style-name="P2" draw:layer="layout" svg:width="0.254cm" svg:height="1.822cm" svg:x="14.318cm" svg:y="3.257cm" svg:viewBox="0 0 255 1823" draw:points="255,1823 239,1593 188,1392 128,761 77,665 38,531 38,251 56,145 0,0">
          <text:p/>
        </draw:polyline>
        <draw:line draw:style-name="gr3" draw:text-style-name="P2" draw:layer="layout" svg:x1="14.319cm" svg:y1="3.257cm" svg:x2="11.635cm" svg:y2="3.134cm">
          <text:p/>
        </draw:line>
        <draw:polygon draw:style-name="gr4" draw:text-style-name="P1" draw:layer="layout" svg:width="0.325cm" svg:height="0.228cm" svg:x="17.53cm" svg:y="3.621cm" svg:viewBox="0 0 326 229" draw:points="111,123 49,144 0,201 44,229 99,206 189,150 326,16 316,0 254,16">
          <text:p/>
        </draw:polygon>
        <draw:polyline draw:style-name="gr3" draw:text-style-name="P2" draw:layer="layout" svg:width="1.648cm" svg:height="0.764cm" svg:x="18.343cm" svg:y="4.639cm" svg:viewBox="0 0 1649 765" draw:points="0,765 2,765 101,548 129,441 178,319 201,319 235,358 250,358 374,296 413,335 423,340 457,312 490,229 556,206 744,190 794,116 933,116 1094,150 1138,150 1228,111 1288,116 1344,95 1526,123 1616,123 1649,95 1646,74 1646,60 1642,51 1642,49 1637,45 1633,42 1630,38 1628,37 1625,33 1618,24 1612,17 1598,0 1494,5 1482,38 1510,49 1521,93">
          <text:p/>
        </draw:polyline>
        <draw:polyline draw:style-name="gr3" draw:text-style-name="P2" draw:layer="layout" svg:width="2.707cm" svg:height="0.724cm" svg:x="17.119cm" svg:y="4.007cm" svg:viewBox="0 0 2708 725" draw:points="2708,725 2656,699 2568,614 2568,425 2529,413 2496,446 2279,503 2201,480 2191,469 2191,312 2152,312 1958,402 1780,408 1686,436 1580,536 1536,559 1503,559 1469,580 1425,570 1381,536 1342,559 1242,570 1164,492 1125,408 1086,379 998,351 936,351 905,312 781,425 760,413 765,346 832,256 843,189 910,168 944,83 1048,55 1053,34 1026,0 898,11 781,78 721,139 688,189 638,212 582,289 582,323 460,379 398,436 238,459 217,480 217,503 121,570 49,586 0,614">
          <text:p/>
        </draw:polyline>
        <draw:line draw:style-name="gr3" draw:text-style-name="P2" draw:layer="layout" svg:x1="19.864cm" svg:y1="4.732cm" svg:x2="19.827cm" svg:y2="4.732cm">
          <text:p/>
        </draw:line>
        <draw:polyline draw:style-name="gr3" draw:text-style-name="P2" draw:layer="layout" svg:width="0.41cm" svg:height="1.695cm" svg:x="18.172cm" svg:y="5.275cm" svg:viewBox="0 0 411 1696" draw:points="212,1696 212,1585 167,1461 150,1299 123,1232 167,1069 212,997 173,812 189,761 240,694 245,621 222,588 256,426 406,90 411,29 400,0 377,18 189,297 139,348 116,404 78,426 46,482 7,471 0,426 39,359 95,230 145,186 171,129">
          <text:p/>
        </draw:polyline>
        <draw:polyline draw:style-name="gr3" draw:text-style-name="P2" draw:layer="layout" svg:width="1.817cm" svg:height="2.481cm" svg:x="18.855cm" svg:y="4.891cm" svg:viewBox="0 0 1818 2482" draw:points="1513,2337 1481,2314 1487,2270 1541,2170 1598,2124 1591,1990 1637,1946 1663,1935 1668,1840 1714,1755 1741,1773 1741,1789 1764,1794 1818,1773 1808,1510 1719,1286 1663,1039 1598,956 1525,905 1381,984 1326,1124 1254,1224 1220,1235 1181,1224 1151,1201 1130,1185 1121,1177 1118,1171 1114,1162 1114,1155 1116,1147 1116,1134 1120,1120 1120,1101 1123,1079 1127,1055 1130,1028 1220,990 1259,833 1326,788 1314,513 1275,451 1236,430 1215,374 1236,351 1280,363 1287,317 1220,256 1187,189 1114,189 993,145 848,55 770,55 755,72 726,60 643,0 566,44 488,106 499,206 582,222 594,245 522,268 455,279 416,330 405,384 416,430 421,575 328,631 310,631 310,513 344,451 366,384 344,363 289,384 261,497 188,531 139,580 134,608 155,631 134,698 77,709 77,743 100,810 67,977 22,1085 38,1214 56,1247 22,1330 10,1402 188,1745 227,1873 178,2164 111,2304 105,2381 22,2466 0,2482">
          <text:p/>
        </draw:polyline>
        <draw:polyline draw:style-name="gr3" draw:text-style-name="P2" draw:layer="layout" svg:width="1.225cm" svg:height="0.782cm" svg:x="17.119cm" svg:y="4.621cm" svg:viewBox="0 0 1226 783" draw:points="0,0 116,146 561,242 626,270 965,348 1003,409 1104,437 1143,721 1182,755 1226,778 1224,783">
          <text:p/>
        </draw:polyline>
        <draw:polyline draw:style-name="gr3" draw:text-style-name="P2" draw:layer="layout" svg:width="0.523cm" svg:height="1.321cm" svg:x="16.851cm" svg:y="7.048cm" svg:viewBox="0 0 524 1322" draw:points="0,1320 1,1322 5,1318 51,1270 46,1221 51,1180 97,1147 141,1136 141,1064 162,1018 213,974 218,868 169,822 146,784 185,678 379,621 441,572 457,505 506,404 524,314 506,253 402,157 389,108 363,80 301,57 301,7 298,0">
          <text:p/>
        </draw:polyline>
        <draw:polyline draw:style-name="gr3" draw:text-style-name="P2" draw:layer="layout" svg:width="0.285cm" svg:height="0.563cm" svg:x="16.863cm" svg:y="6.484cm" svg:viewBox="0 0 286 564" draw:points="286,564 284,564 256,497 173,487 106,453 39,353 34,263 90,173 88,169 85,134 18,90 0,0">
          <text:p/>
        </draw:polyline>
        <draw:polyline draw:style-name="gr3" draw:text-style-name="P2" draw:layer="layout" svg:width="1.234cm" svg:height="0.083cm" svg:x="17.149cm" svg:y="6.971cm" svg:viewBox="0 0 1235 84" draw:points="1235,0 1235,5 231,84 47,76 0,77">
          <text:p/>
        </draw:polyline>
        <draw:polyline draw:style-name="gr3" draw:text-style-name="P2" draw:layer="layout" svg:width="0.177cm" svg:height="0.457cm" svg:x="18.384cm" svg:y="6.971cm" svg:viewBox="0 0 178 458" draw:points="178,458 144,435 88,268 44,218 5,144 0,0">
          <text:p/>
        </draw:polyline>
        <draw:polyline draw:style-name="gr3" draw:text-style-name="P2" draw:layer="layout" svg:width="0.891cm" svg:height="0.082cm" svg:x="18.855cm" svg:y="7.29cm" svg:viewBox="0 0 892 83" draw:points="892,34 882,0 127,83 0,83">
          <text:p/>
        </draw:polyline>
        <draw:polyline draw:style-name="gr3" draw:text-style-name="P2" draw:layer="layout" svg:width="0.292cm" svg:height="0.105cm" svg:x="18.562cm" svg:y="7.373cm" svg:viewBox="0 0 293 106" draw:points="293,0 282,0 204,46 148,100 121,106 83,79 0,56">
          <text:p/>
        </draw:polyline>
        <draw:polyline draw:style-name="gr3" draw:text-style-name="P2" draw:layer="layout" svg:width="0.7cm" svg:height="0.245cm" svg:x="16.418cm" svg:y="4.409cm" svg:viewBox="0 0 701 246" draw:points="701,212 690,246 657,246 641,212 568,191 535,196 491,224 463,201 479,150 535,67 561,34 512,0 457,23 380,73 173,157 96,178 13,168 0,152">
          <text:p/>
        </draw:polyline>
        <draw:polyline draw:style-name="gr3" draw:text-style-name="P2" draw:layer="layout" svg:width="0.752cm" svg:height="1.934cm" svg:x="16.11cm" svg:y="4.549cm" svg:viewBox="0 0 753 1935" draw:points="308,12 300,0 243,79 238,381 204,425 67,531 0,688 16,698 83,755 99,839 49,928 67,1208 144,1293 238,1293 287,1376 377,1393 481,1548 670,1661 727,1734 753,1935">
          <text:p/>
        </draw:polyline>
        <draw:polyline draw:style-name="gr3" draw:text-style-name="P2" draw:layer="layout" svg:width="0.038cm" svg:height="0.08cm" svg:x="14.529cm" svg:y="5.122cm" svg:viewBox="0 0 39 81" draw:points="0,81 34,42 39,0">
          <text:p/>
        </draw:polyline>
        <draw:line draw:style-name="gr3" draw:text-style-name="P2" draw:layer="layout" svg:x1="14.568cm" svg:y1="5.122cm" svg:x2="14.573cm" svg:y2="5.08cm">
          <text:p/>
        </draw:line>
        <draw:polyline draw:style-name="gr3" draw:text-style-name="P2" draw:layer="layout" svg:width="0.038cm" svg:height="0.08cm" svg:x="14.529cm" svg:y="5.122cm" svg:viewBox="0 0 39 81" draw:points="0,81 34,48 39,0">
          <text:p/>
        </draw:polyline>
        <draw:polyline draw:style-name="gr3" draw:text-style-name="P2" draw:layer="layout" svg:width="0.149cm" svg:height="1.319cm" svg:x="14.473cm" svg:y="5.203cm" svg:viewBox="0 0 150 1320" draw:points="144,1320 150,314 139,229 28,139 0,85 0,44 56,0">
          <text:p/>
        </draw:polyline>
        <draw:polyline draw:style-name="gr3" draw:text-style-name="P2" draw:layer="layout" svg:width="0.082cm" svg:height="0.604cm" svg:x="14.545cm" svg:y="6.523cm" svg:viewBox="0 0 83 605" draw:points="72,0 23,0 0,67 12,141 83,195 51,352 0,471 76,601 78,605">
          <text:p/>
        </draw:polyline>
        <draw:line draw:style-name="gr3" draw:text-style-name="P2" draw:layer="layout" svg:x1="16.863cm" svg:y1="6.484cm" svg:x2="14.617cm" svg:y2="6.523cm">
          <text:p/>
        </draw:line>
        <draw:polyline draw:style-name="gr3" draw:text-style-name="P2" draw:layer="layout" svg:width="3.277cm" svg:height="0.447cm" svg:x="11.346cm" svg:y="6.685cm" svg:viewBox="0 0 3278 448" draw:points="0,0 2375,113 2429,175 2558,252 2592,280 2708,242 2884,224 2934,257 3068,302 3151,347 3161,392 3190,448 3272,443 3278,443">
          <text:p/>
        </draw:polyline>
        <draw:polyline draw:style-name="gr3" draw:text-style-name="P2" draw:layer="layout" svg:width="0.316cm" svg:height="1.159cm" svg:x="14.623cm" svg:y="7.128cm" svg:viewBox="0 0 317 1160" draw:points="0,0 33,144 106,351 134,480 194,580 211,721 255,832 261,1012 315,1159 315,1160 317,1160">
          <text:p/>
        </draw:polyline>
        <draw:polyline draw:style-name="gr3" draw:text-style-name="P2" draw:layer="layout" svg:width="1.911cm" svg:height="0.149cm" svg:x="14.94cm" svg:y="8.218cm" svg:viewBox="0 0 1912 150" draw:points="0,70 0,67 60,62 1796,0 1824,62 1912,145 1911,150">
          <text:p/>
        </draw:polyline>
        <draw:polyline draw:style-name="gr3" draw:text-style-name="P2" draw:layer="layout" svg:width="1.202cm" svg:height="1.957cm" svg:x="16.824cm" svg:y="8.368cm" svg:viewBox="0 0 1203 1958" draw:points="1203,1947 1127,1958 1076,1903 1032,1785 1060,1707 1006,1617 944,1483 822,1466 649,1321 589,1221 605,1131 672,968 688,868 611,834 439,824 416,783 422,667 274,566 78,365 13,164 0,69 27,0">
          <text:p/>
        </draw:polyline>
        <draw:polyline draw:style-name="gr3" draw:text-style-name="P2" draw:layer="layout" svg:width="0.181cm" svg:height="0.343cm" svg:x="14.94cm" svg:y="8.288cm" svg:viewBox="0 0 182 344" draw:points="0,0 27,64 21,126 180,341 182,344">
          <text:p/>
        </draw:polyline>
        <draw:polyline draw:style-name="gr3" draw:text-style-name="P2" draw:layer="layout" svg:width="3.382cm" svg:height="1.862cm" svg:x="12.084cm" svg:y="8.558cm" svg:viewBox="0 0 3383 1863" draw:points="3362,1863 3383,902 3344,588 3277,538 3212,459 3150,364 3168,304 3217,258 3217,180 3178,152 3117,147 3037,76 3034,74 0,0">
          <text:p/>
        </draw:polyline>
        <draw:line draw:style-name="gr3" draw:text-style-name="P2" draw:layer="layout" svg:x1="15.445cm" svg:y1="10.426cm" svg:x2="15.445cm" svg:y2="10.421cm">
          <text:p/>
        </draw:line>
        <draw:line draw:style-name="gr3" draw:text-style-name="P2" draw:layer="layout" svg:x1="15.446cm" svg:y1="10.446cm" svg:x2="15.445cm" svg:y2="10.426cm">
          <text:p/>
        </draw:line>
        <draw:polyline draw:style-name="gr3" draw:text-style-name="P2" draw:layer="layout" svg:width="0.019cm" svg:height="0.283cm" svg:x="15.446cm" svg:y="10.446cm" svg:viewBox="0 0 20 284" draw:points="20,284 0,2 0,0">
          <text:p/>
        </draw:polyline>
        <draw:line draw:style-name="gr3" draw:text-style-name="P2" draw:layer="layout" svg:x1="15.446cm" svg:y1="10.446cm" svg:x2="15.445cm" svg:y2="10.421cm">
          <text:p/>
        </draw:line>
        <draw:polyline draw:style-name="gr3" draw:text-style-name="P2" draw:layer="layout" svg:width="0.195cm" svg:height="2.349cm" svg:x="18.521cm" svg:y="7.429cm" svg:viewBox="0 0 196 2350" draw:points="41,0 145,1359 124,1505 134,1595 184,1667 196,1830 124,1941 80,2047 18,2126 0,2248 7,2350">
          <text:p/>
        </draw:polyline>
        <draw:polyline draw:style-name="gr3" draw:text-style-name="P2" draw:layer="layout" svg:width="1.417cm" svg:height="0.895cm" svg:x="18.528cm" svg:y="8.883cm" svg:viewBox="0 0 1418 896" draw:points="0,896 78,850 332,811 371,863 415,884 466,801 549,755 598,801 621,834 676,817 671,727 782,660 815,706 937,706 960,649 947,587 1030,492 1154,386 1170,263 1242,252 1348,208 1418,152 1413,100 1374,62 1392,2 1392,0">
          <text:p/>
        </draw:polyline>
        <draw:polyline draw:style-name="gr3" draw:text-style-name="P2" draw:layer="layout" svg:width="0.503cm" svg:height="0.535cm" svg:x="18.024cm" svg:y="9.779cm" svg:viewBox="0 0 504 536" draw:points="504,0 502,2 476,88 442,111 458,168 481,212 437,229 370,245 315,289 310,346 342,413 337,475 310,480 137,413 83,430 21,480 0,531 3,536">
          <text:p/>
        </draw:polyline>
        <draw:polyline draw:style-name="gr3" draw:text-style-name="P2" draw:layer="layout" svg:width="2.343cm" svg:height="0.306cm" svg:x="15.466cm" svg:y="10.667cm" svg:viewBox="0 0 2344 307" draw:points="2344,284 2214,307 2046,296 2064,217 2152,139 2163,78 2113,0 0,62">
          <text:p/>
        </draw:polyline>
        <draw:polyline draw:style-name="gr3" draw:text-style-name="P2" draw:layer="layout" svg:width="0.206cm" svg:height="0.463cm" svg:x="17.861cm" svg:y="10.315cm" svg:viewBox="0 0 207 464" draw:points="166,0 168,0 207,62 184,111 173,201 117,230 78,274 66,281 0,313 7,464">
          <text:p/>
        </draw:polyline>
        <draw:polyline draw:style-name="gr3" draw:text-style-name="P2" draw:layer="layout" svg:width="0.031cm" svg:height="0.156cm" svg:x="17.868cm" svg:y="10.621cm" svg:viewBox="0 0 32 157" draw:points="32,0 11,0 0,157">
          <text:p/>
        </draw:polyline>
        <draw:line draw:style-name="gr3" draw:text-style-name="P2" draw:layer="layout" svg:x1="17.913cm" svg:y1="10.602cm" svg:x2="17.9cm" svg:y2="10.621cm">
          <text:p/>
        </draw:line>
        <draw:polyline draw:style-name="gr3" draw:text-style-name="P2" draw:layer="layout" svg:width="2.77cm" svg:height="0.346cm" svg:x="17.9cm" svg:y="10.275cm" svg:viewBox="0 0 2771 347" draw:points="0,347 688,319 688,213 794,213 2771,0">
          <text:p/>
        </draw:polyline>
        <draw:line draw:style-name="gr3" draw:text-style-name="P2" draw:layer="layout" svg:x1="19.92cm" svg:y1="8.883cm" svg:x2="19.747cm" svg:y2="7.324cm">
          <text:p/>
        </draw:line>
        <draw:polyline draw:style-name="gr3" draw:text-style-name="P2" draw:layer="layout" svg:width="0.516cm" svg:height="1.241cm" svg:x="25.134cm" svg:y="4.095cm" svg:viewBox="0 0 517 1242" draw:points="0,0 4,0 320,1031 332,1103 436,1136 448,1219 517,1242">
          <text:p/>
        </draw:polyline>
        <draw:polyline draw:style-name="gr3" draw:text-style-name="P2" draw:layer="layout" svg:width="0.15cm" svg:height="0.2cm" svg:x="24.983cm" svg:y="4.095cm" svg:viewBox="0 0 151 201" draw:points="151,0 134,0 111,46 67,0 28,57 0,201">
          <text:p/>
        </draw:polyline>
        <draw:polyline draw:style-name="gr3" draw:text-style-name="P2" draw:layer="layout" svg:width="0.172cm" svg:height="1.402cm" svg:x="24.877cm" svg:y="4.296cm" svg:viewBox="0 0 173 1403" draw:points="28,1403 12,1383 28,1332 28,1209 7,1175 28,560 0,516 0,482 72,454 173,343 173,237 116,157 106,0">
          <text:p/>
        </draw:polyline>
        <draw:polyline draw:style-name="gr3" draw:text-style-name="P2" draw:layer="layout" svg:width="0.343cm" svg:height="1.305cm" svg:x="24.256cm" svg:y="4.49cm" svg:viewBox="0 0 344 1306" draw:points="7,0 0,2 23,138 83,311 106,450 78,556 150,680 173,736 150,814 228,852 245,860 328,1156 344,1306">
          <text:p/>
        </draw:polyline>
        <draw:polyline draw:style-name="gr3" draw:text-style-name="P2" draw:layer="layout" svg:width="0.038cm" svg:height="0.133cm" svg:x="25.616cm" svg:y="5.337cm" svg:viewBox="0 0 39 134" draw:points="0,134 5,90 39,0 35,0">
          <text:p/>
        </draw:polyline>
        <draw:polyline draw:style-name="gr3" draw:text-style-name="P2" draw:layer="layout" svg:width="0.687cm" svg:height="0.257cm" svg:x="24.928cm" svg:y="5.471cm" svg:viewBox="0 0 688 258" draw:points="688,0 582,46 526,129 466,152 0,258">
          <text:p/>
        </draw:polyline>
        <draw:polyline draw:style-name="gr3" draw:text-style-name="P2" draw:layer="layout" svg:width="0.563cm" svg:height="0.855cm" svg:x="25.616cm" svg:y="5.471cm" svg:viewBox="0 0 564 856" draw:points="83,840 161,801 148,739 171,701 249,655 272,745 254,789 194,828 194,856 243,817 261,796 349,694 564,600 531,454 476,392 427,371 370,376 360,387 388,420 427,397 482,443 505,521 453,565 393,593 298,577 194,420 132,348 83,348 55,371 5,297 11,258 78,118 0,0">
          <text:p/>
        </draw:polyline>
        <draw:polyline draw:style-name="gr3" draw:text-style-name="P2" draw:layer="layout" svg:width="2.373cm" svg:height="2.156cm" svg:x="21.889cm" svg:y="4.487cm" svg:viewBox="0 0 2374 2157" draw:points="2374,3 2372,0 2367,2 2046,100 1958,95 1813,129 1725,162 1663,213 1608,280 1453,504 1414,582 1397,605 1242,750 1242,822 1264,855 1314,873 1363,873 1363,912 1330,968 1342,1012 1381,1069 1376,1131 1319,1159 1264,1159 1219,1214 1174,1304 1120,1348 975,1360 853,1427 809,1427 753,1388 582,1394 499,1404 271,1482 194,1528 243,1695 292,1700 326,1785 331,1806 243,1907 232,1953 183,2002 132,2030 105,2076 72,2110 0,2154 0,2157">
          <text:p/>
        </draw:polyline>
        <draw:polyline draw:style-name="gr3" draw:text-style-name="P2" draw:layer="layout" svg:width="2.294cm" svg:height="0.385cm" svg:x="21.889cm" svg:y="6.445cm" svg:viewBox="0 0 2295 386" draw:points="0,199 5,196 5,199 21,386 1919,0 1984,62 2062,83 2129,229 2191,279 2256,286 2295,312 2293,314">
          <text:p/>
        </draw:polyline>
        <draw:polyline draw:style-name="gr3" draw:text-style-name="P2" draw:layer="layout" svg:width="0.396cm" svg:height="0.267cm" svg:x="24.182cm" svg:y="6.759cm" svg:viewBox="0 0 397 268" draw:points="0,0 2,0 203,78 324,101 397,134 397,189 384,268">
          <text:p/>
        </draw:polyline>
        <draw:polyline draw:style-name="gr3" draw:text-style-name="P2" draw:layer="layout" svg:width="0.287cm" svg:height="0.994cm" svg:x="24.035cm" svg:y="6.759cm" svg:viewBox="0 0 288 995" draw:points="27,995 55,972 122,938 156,866 200,804 288,720 288,699 127,593 99,519 27,513 22,480 0,402 60,374 66,307 32,273 32,228 89,145 89,60 147,0">
          <text:p/>
        </draw:polyline>
        <draw:polyline draw:style-name="gr3" draw:text-style-name="P2" draw:layer="layout" svg:width="0.361cm" svg:height="0.274cm" svg:x="25.337cm" svg:y="6.036cm" svg:viewBox="0 0 362 275" draw:points="0,35 150,0 194,35 290,151 362,275">
          <text:p/>
        </draw:polyline>
        <draw:line draw:style-name="gr3" draw:text-style-name="P2" draw:layer="layout" svg:x1="25.433cm" svg:y1="6.473cm" svg:x2="25.337cm" svg:y2="6.071cm">
          <text:p/>
        </draw:line>
        <draw:line draw:style-name="gr3" draw:text-style-name="P2" draw:layer="layout" svg:x1="25.433cm" svg:y1="6.473cm" svg:x2="25.699cm" svg:y2="6.311cm">
          <text:p/>
        </draw:line>
        <draw:polyline draw:style-name="gr3" draw:text-style-name="P2" draw:layer="layout" svg:width="0.742cm" svg:height="0.386cm" svg:x="24.69cm" svg:y="6.473cm" svg:viewBox="0 0 743 387" draw:points="0,387 127,297 282,150 298,168 376,129 515,101 743,0">
          <text:p/>
        </draw:polyline>
        <draw:line draw:style-name="gr3" draw:text-style-name="P2" draw:layer="layout" svg:x1="24.925cm" svg:y1="5.725cm" svg:x2="24.905cm" svg:y2="5.699cm">
          <text:p/>
        </draw:line>
        <draw:line draw:style-name="gr3" draw:text-style-name="P2" draw:layer="layout" svg:x1="24.928cm" svg:y1="5.729cm" svg:x2="24.925cm" svg:y2="5.725cm">
          <text:p/>
        </draw:line>
        <draw:line draw:style-name="gr3" draw:text-style-name="P2" draw:layer="layout" svg:x1="24.928cm" svg:y1="5.729cm" svg:x2="24.925cm" svg:y2="5.725cm">
          <text:p/>
        </draw:line>
        <draw:line draw:style-name="gr3" draw:text-style-name="P2" draw:layer="layout" svg:x1="24.905cm" svg:y1="5.699cm" svg:x2="24.925cm" svg:y2="5.725cm">
          <text:p/>
        </draw:line>
        <draw:polyline draw:style-name="gr3" draw:text-style-name="P2" draw:layer="layout" svg:width="0.327cm" svg:height="0.071cm" svg:x="24.6cm" svg:y="5.729cm" svg:viewBox="0 0 328 72" draw:points="0,67 5,72 325,2 328,0">
          <text:p/>
        </draw:polyline>
        <draw:polyline draw:style-name="gr3" draw:text-style-name="P2" draw:layer="layout" svg:width="0.027cm" svg:height="0.44cm" svg:x="24.584cm" svg:y="5.796cm" svg:viewBox="0 0 28 441" draw:points="28,441 0,286 16,5 16,0">
          <text:p/>
        </draw:polyline>
        <draw:polyline draw:style-name="gr3" draw:text-style-name="P2" draw:layer="layout" svg:width="0.077cm" svg:height="0.622cm" svg:x="24.612cm" svg:y="6.237cm" svg:viewBox="0 0 78 623" draw:points="0,0 55,286 55,504 27,566 78,623">
          <text:p/>
        </draw:polyline>
        <draw:polyline draw:style-name="gr3" draw:text-style-name="P2" draw:layer="layout" svg:width="0.783cm" svg:height="0.47cm" svg:x="24.566cm" svg:y="6.657cm" svg:viewBox="0 0 784 471" draw:points="0,370 18,458 57,471 168,442 396,358 688,141 784,40 667,0 556,113 339,218 279,213 240,196 207,213 106,319 73,324 62,291 117,247 124,203">
          <text:p/>
        </draw:polyline>
        <draw:polyline draw:style-name="gr3" draw:text-style-name="P2" draw:layer="layout" svg:width="0.636cm" svg:height="1.19cm" svg:x="24.035cm" svg:y="7.027cm" svg:viewBox="0 0 637 1191" draw:points="27,727 0,827 32,895 122,972 249,1029 360,1052 366,1090 343,1119 350,1191 371,1191 427,1124 449,995 521,884 604,704 637,559 621,526 614,274 570,178 544,201 466,212 454,201 544,122 544,88 531,0">
          <text:p/>
        </draw:polyline>
        <draw:line draw:style-name="gr3" draw:text-style-name="P2" draw:layer="layout" svg:x1="25.337cm" svg:y1="6.071cm" svg:x2="24.612cm" svg:y2="6.237cm">
          <text:p/>
        </draw:line>
        <draw:line draw:style-name="gr3" draw:text-style-name="P2" draw:layer="layout" svg:x1="24.983cm" svg:y1="4.296cm" svg:x2="24.263cm" svg:y2="4.49cm">
          <text:p/>
        </draw:line>
        <draw:polyline draw:style-name="gr3" draw:text-style-name="P2" draw:layer="layout" svg:width="1.232cm" svg:height="0.491cm" svg:x="20.368cm" svg:y="6.881cm" svg:viewBox="0 0 1233 492" draw:points="1233,5 1231,0 1231,1 1230,1 933,174 732,381 566,414 416,481 362,492 272,404 129,425 0,347">
          <text:p/>
        </draw:polyline>
        <draw:polyline draw:style-name="gr3" draw:text-style-name="P2" draw:layer="layout" svg:width="0.123cm" svg:height="0.795cm" svg:x="21.599cm" svg:y="6.886cm" svg:viewBox="0 0 124 796" draw:points="124,796 0,0 2,0">
          <text:p/>
        </draw:polyline>
        <draw:polyline draw:style-name="gr3" draw:text-style-name="P2" draw:layer="layout" svg:width="0.287cm" svg:height="0.241cm" svg:x="21.601cm" svg:y="6.644cm" svg:viewBox="0 0 288 242" draw:points="288,0 143,147 109,159 0,242">
          <text:p/>
        </draw:polyline>
        <draw:polyline draw:style-name="gr3" draw:text-style-name="P2" draw:layer="layout" svg:width="0.837cm" svg:height="0.368cm" svg:x="22.277cm" svg:y="8.073cm" svg:viewBox="0 0 838 369" draw:points="836,154 838,150 742,67 621,0 571,11 450,106 372,117 338,101 287,168 248,207 183,212 67,364 60,369 60,365 0,83">
          <text:p/>
        </draw:polyline>
        <draw:polyline draw:style-name="gr3" draw:text-style-name="P2" draw:layer="layout" svg:width="0.553cm" svg:height="0.535cm" svg:x="21.723cm" svg:y="7.682cm" svg:viewBox="0 0 554 536" draw:points="554,474 93,536 0,0">
          <text:p/>
        </draw:polyline>
        <draw:polyline draw:style-name="gr3" draw:text-style-name="P2" draw:layer="layout" svg:width="0.738cm" svg:height="1.468cm" svg:x="20.984cm" svg:y="7.682cm" svg:viewBox="0 0 739 1469" draw:points="739,0 705,38 682,72 711,155 688,575 628,681 543,770 483,816 427,804 395,838 305,966 305,1033 333,1084 323,1129 271,1152 261,1106 227,1072 188,1090 167,1196 162,1330 116,1376 111,1448 61,1464 0,1469">
          <text:p/>
        </draw:polyline>
        <draw:polyline draw:style-name="gr3" draw:text-style-name="P2" draw:layer="layout" svg:width="1.783cm" svg:height="1.578cm" svg:x="21.329cm" svg:y="8.227cm" svg:viewBox="0 0 1784 1579" draw:points="0,1441 4,1444 60,1524 99,1557 177,1579 249,1563 316,1501 325,1508 336,1517 353,1527 360,1529 369,1533 374,1533 381,1534 493,1511 542,1383 614,1411 697,1344 743,1356 798,1300 798,1227 775,1187 914,898 969,718 981,594 1031,594 1069,668 1108,689 1175,689 1209,539 1214,460 1308,450 1320,388 1403,321 1419,277 1463,203 1475,148 1480,1 1757,136 1784,0">
          <text:p/>
        </draw:polyline>
        <draw:polyline draw:style-name="gr3" draw:text-style-name="P2" draw:layer="layout" svg:width="1.063cm" svg:height="0.295cm" svg:x="19.92cm" svg:y="8.855cm" svg:viewBox="0 0 1064 296" draw:points="1064,296 976,236 921,208 908,136 864,136 815,169 743,236 704,203 621,185 554,224 499,224 455,174 293,162 249,46 171,0 104,23 0,28">
          <text:p/>
        </draw:polyline>
        <draw:polyline draw:style-name="gr3" draw:text-style-name="P2" draw:layer="layout" svg:width="0.3cm" svg:height="0.488cm" svg:x="20.984cm" svg:y="9.151cm" svg:viewBox="0 0 301 489" draw:points="301,489 266,466 116,286 100,229 28,185 12,141 0,0">
          <text:p/>
        </draw:polyline>
        <draw:polyline draw:style-name="gr3" draw:text-style-name="P2" draw:layer="layout" svg:width="0.656cm" svg:height="0.604cm" svg:x="20.671cm" svg:y="9.67cm" svg:viewBox="0 0 657 605" draw:points="0,605 302,432 302,377 468,187 584,91 657,0">
          <text:p/>
        </draw:polyline>
        <draw:line draw:style-name="gr3" draw:text-style-name="P2" draw:layer="layout" svg:x1="21.329cm" svg:y1="9.668cm" svg:x2="21.285cm" svg:y2="9.64cm">
          <text:p/>
        </draw:line>
        <draw:line draw:style-name="gr3" draw:text-style-name="P2" draw:layer="layout" svg:x1="21.328cm" svg:y1="9.67cm" svg:x2="21.285cm" svg:y2="9.64cm">
          <text:p/>
        </draw:line>
        <draw:line draw:style-name="gr3" draw:text-style-name="P2" draw:layer="layout" svg:x1="21.329cm" svg:y1="9.668cm" svg:x2="21.328cm" svg:y2="9.67cm">
          <text:p/>
        </draw:line>
        <draw:polyline draw:style-name="gr3" draw:text-style-name="P2" draw:layer="layout" svg:width="0.932cm" svg:height="0.133cm" svg:x="20.64cm" svg:y="10.158cm" svg:viewBox="0 0 933 134" draw:points="31,117 0,134 33,131 594,57 804,51 871,0 926,0 933,2">
          <text:p/>
        </draw:polyline>
        <draw:polyline draw:style-name="gr3" draw:text-style-name="P2" draw:layer="layout" svg:width="1.132cm" svg:height="1.144cm" svg:x="20.44cm" svg:y="10.16cm" svg:viewBox="0 0 1133 1145" draw:points="1133,0 1126,99 1115,161 1038,233 994,328 927,318 872,333 815,434 784,425 761,423 748,420 743,415 738,404 738,392 738,390 722,395 616,501 600,586 484,642 367,737 267,782 150,854 134,954 57,972 13,1011 0,1145">
          <text:p/>
        </draw:polyline>
        <draw:polyline draw:style-name="gr3" draw:text-style-name="P2" draw:layer="layout" svg:width="2.71cm" svg:height="0.486cm" svg:x="21.573cm" svg:y="9.689cm" svg:viewBox="0 0 2711 487" draw:points="2711,0 2584,44 1198,330 116,487 0,471">
          <text:p/>
        </draw:polyline>
        <draw:polyline draw:style-name="gr3" draw:text-style-name="P2" draw:layer="layout" svg:width="0.847cm" svg:height="1.352cm" svg:x="23.563cm" svg:y="8.022cm" svg:viewBox="0 0 848 1353" draw:points="0,773 116,766 199,794 261,799 284,744 245,688 245,644 178,587 121,436 160,291 155,235 116,196 134,173 148,157 151,148 157,143 160,134 160,124 162,111 166,95 173,78 277,0 289,28 250,72 217,173 222,201 271,212 284,363 227,386 238,478 238,482 250,476 284,425 323,476 284,510 271,598 338,693 450,711 488,688 577,822 628,840 628,933 561,1069 550,1253 594,1348 628,1353 682,1237 705,1141 705,946 793,817 848,626 848,476">
          <text:p/>
        </draw:polyline>
        <draw:polyline draw:style-name="gr3" draw:text-style-name="P2" draw:layer="layout" svg:width="0.397cm" svg:height="0.743cm" svg:x="24.013cm" svg:y="7.754cm" svg:viewBox="0 0 398 744" draw:points="398,744 338,541 310,559 216,492 165,363 111,268 54,245 0,145 49,0">
          <text:p/>
        </draw:polyline>
        <draw:polyline draw:style-name="gr3" draw:text-style-name="P2" draw:layer="layout" svg:width="0.149cm" svg:height="0.071cm" svg:x="23.912cm" svg:y="7.754cm" svg:viewBox="0 0 150 72" draw:points="150,0 90,0 33,39 0,72">
          <text:p/>
        </draw:polyline>
        <draw:polyline draw:style-name="gr3" draw:text-style-name="P2" draw:layer="layout" svg:width="0.498cm" svg:height="0.71cm" svg:x="23.912cm" svg:y="7.826cm" svg:viewBox="0 0 499 711" draw:points="0,0 33,124 101,274 201,711 333,706 499,672">
          <text:p/>
        </draw:polyline>
        <draw:polyline draw:style-name="gr3" draw:text-style-name="P2" draw:layer="layout" svg:width="0.449cm" svg:height="0.567cm" svg:x="23.113cm" svg:y="8.227cm" svg:viewBox="0 0 450 568" draw:points="450,568 317,527 300,483 300,421 351,349 356,277 395,192 333,148 307,197 256,164 106,130 106,53 0,0">
          <text:p/>
        </draw:polyline>
        <draw:polyline draw:style-name="gr3" draw:text-style-name="P2" draw:layer="layout" svg:width="0.72cm" svg:height="0.893cm" svg:x="23.563cm" svg:y="8.795cm" svg:viewBox="0 0 721 894" draw:points="721,894 610,698 582,709 494,721 427,737 416,721 478,688 472,619 439,580 395,547 395,518 344,474 344,446 434,474 439,430 405,374 395,312 372,284 382,160 349,127 261,111 194,49 56,39 0,0">
          <text:p/>
        </draw:polyline>
        <draw:polyline draw:style-name="gr3" draw:text-style-name="P2" draw:layer="layout" svg:width="1.194cm" svg:height="1.85cm" svg:x="23.317cm" svg:y="9.689cm" svg:viewBox="0 0 1195 1851" draw:points="0,1851 157,1796 279,1778 346,1538 440,1410 613,1263 750,1201 828,1186 856,1196 895,1196 1029,972 995,984 928,1041 918,1000 801,1000 851,827 828,794 778,794 778,766 773,732 817,766 918,783 1017,737 1055,660 1073,603 1138,565 1151,446 1128,436 1195,431 1177,369 1112,302 1017,129 967,0">
          <text:p/>
        </draw:polyline>
        <draw:line draw:style-name="gr3" draw:text-style-name="P2" draw:layer="layout" svg:x1="23.912cm" svg:y1="7.826cm" svg:x2="22.277cm" svg:y2="8.156cm">
          <text:p/>
        </draw:line>
        <draw:line draw:style-name="gr3" draw:text-style-name="P2" draw:layer="layout" svg:x1="20.368cm" svg:y1="7.228cm" svg:x2="19.747cm" svg:y2="7.324cm">
          <text:p/>
        </draw:line>
        <draw:polygon draw:style-name="gr4" draw:text-style-name="P1" draw:layer="layout" svg:width="0.11cm" svg:height="0.133cm" svg:x="26.359cm" svg:y="4.27cm" svg:viewBox="0 0 111 134" draw:points="88,67 84,88 83,104 83,115 83,122 79,125 72,129 65,129 61,129 60,129 60,130 44,134 0,83 38,16 88,0 111,44">
          <text:p/>
        </draw:polygon>
        <draw:polygon draw:style-name="gr4" draw:text-style-name="P1" draw:layer="layout" svg:width="0.094cm" svg:height="0.12cm" svg:x="26.175cm" svg:y="4.466cm" svg:viewBox="0 0 95 121" draw:points="83,26 44,0 0,44 50,121 95,93">
          <text:p/>
        </draw:polygon>
        <draw:polyline draw:style-name="gr3" draw:text-style-name="P2" draw:layer="layout" svg:width="2.299cm" svg:height="0.536cm" svg:x="21.017cm" svg:y="11.002cm" svg:viewBox="0 0 2300 537" draw:points="2300,537 2025,313 1687,111 1609,90 1154,140 1110,57 1048,0 406,34 2,226 0,226">
          <text:p/>
        </draw:polyline>
        <draw:polyline draw:style-name="gr3" draw:text-style-name="P2" draw:layer="layout" svg:width="0.992cm" svg:height="1.279cm" svg:x="22.326cm" svg:y="11.539cm" svg:viewBox="0 0 993 1280" draw:points="0,1280 106,1219 238,1069 212,979 289,979 388,883 432,862 494,772 566,693 621,599 688,582 716,509 760,486 776,314 849,146 993,0 991,0">
          <text:p/>
        </draw:polyline>
        <draw:polyline draw:style-name="gr3" draw:text-style-name="P2" draw:layer="layout" svg:width="1.385cm" svg:height="1.59cm" svg:x="20.94cm" svg:y="11.228cm" svg:viewBox="0 0 1386 1591" draw:points="77,0 83,60 23,87 0,138 12,189 44,222 150,289 245,282 333,423 349,462 416,545 427,579 548,630 633,692 693,769 755,803 809,859 848,926 905,983 1016,1032 1132,1328 1203,1346 1264,1403 1314,1552 1386,1591">
          <text:p/>
        </draw:polyline>
        <draw:polyline draw:style-name="gr3" draw:text-style-name="P2" draw:layer="layout" svg:width="0.576cm" svg:height="0.077cm" svg:x="20.44cm" svg:y="11.226cm" svg:viewBox="0 0 577 78" draw:points="0,78 533,11 577,0 577,2">
          <text:p/>
        </draw:polyline>
        <draw:polyline draw:style-name="gr3" draw:text-style-name="P2" draw:layer="layout" svg:width="0.586cm" svg:height="0.073cm" svg:x="19.853cm" svg:y="11.304cm" svg:viewBox="0 0 587 74" draw:points="0,74 0,72 587,0">
          <text:p/>
        </draw:polyline>
        <draw:polyline draw:style-name="gr3" draw:text-style-name="P2" draw:layer="layout" svg:width="0.537cm" svg:height="2.347cm" svg:x="19.853cm" svg:y="11.378cm" svg:viewBox="0 0 538 2348" draw:points="538,2348 522,2258 483,2237 460,2214 483,2147 476,2000 432,1884 450,1745 499,1609 494,1554 445,1531 427,1441 360,1346 300,1178 261,990 217,854 116,423 23,206 5,116 0,0">
          <text:p/>
        </draw:polyline>
        <draw:polyline draw:style-name="gr3" draw:text-style-name="P2" draw:layer="layout" svg:width="1.823cm" svg:height="0.283cm" svg:x="20.391cm" svg:y="13.62cm" svg:viewBox="0 0 1824 284" draw:points="1824,27 1824,28 1536,0 1503,44 1547,168 1536,284 1469,263 1464,184 106,251 67,212 0,106">
          <text:p/>
        </draw:polyline>
        <draw:polyline draw:style-name="gr3" draw:text-style-name="P2" draw:layer="layout" svg:width="1.324cm" svg:height="0.535cm" svg:x="19.066cm" svg:y="13.726cm" svg:viewBox="0 0 1325 536" draw:points="138,534 127,536 127,534 122,325 50,268 0,219 11,134 1159,5 1265,5 1325,0">
          <text:p/>
        </draw:polyline>
        <draw:polyline draw:style-name="gr3" draw:text-style-name="P2" draw:layer="layout" svg:width="4.158cm" svg:height="3.255cm" svg:x="19.204cm" svg:y="13.647cm" svg:viewBox="0 0 4159 3256" draw:points="0,613 83,599 245,543 522,515 727,561 944,666 988,705 1071,739 1109,790 1120,862 1203,829 1314,829 1409,778 1508,677 1591,682 1603,656 1580,628 1586,576 1697,554 1764,554 1958,633 2025,733 2097,756 2129,850 2219,896 2263,963 2452,1019 2491,1102 2574,1203 2574,1460 2535,1584 2540,1661 2623,1903 2646,1891 2685,1767 2618,1741 2607,1723 2651,1707 2773,1728 2778,1774 2690,1924 2635,1991 2801,2176 2879,2321 2956,2422 3011,2563 3062,2568 3106,2512 3156,2540 3223,2651 3239,2746 3321,2864 3344,2831 3450,2841 3544,2903 3639,3043 3660,3133 3665,3210 3699,3238 3732,3256 3794,3228 3838,3184 3937,3177 4027,3138 4099,3055 4082,2998 4076,2931 4092,2880 4082,2831 4149,2792 4159,2697 4143,2651 4126,2326 4092,2120 3805,1594 3727,1517 3650,1316 3699,1249 3660,1164 3549,1063 3422,912 3179,494 3073,231 3016,1 3011,0">
          <text:p/>
        </draw:polyline>
        <draw:polyline draw:style-name="gr3" draw:text-style-name="P2" draw:layer="layout" svg:width="0.198cm" svg:height="0.855cm" svg:x="22.194cm" svg:y="12.791cm" svg:viewBox="0 0 199 856" draw:points="21,856 0,688 60,420 99,303 88,229 199,46 183,0 132,28">
          <text:p/>
        </draw:polyline>
        <draw:polyline draw:style-name="gr3" draw:text-style-name="P2" draw:layer="layout" svg:width="1.23cm" svg:height="0.105cm" svg:x="18.622cm" svg:y="11.378cm" svg:viewBox="0 0 1231 106" draw:points="1231,0 5,106 0,106">
          <text:p/>
        </draw:polyline>
        <draw:line draw:style-name="gr3" draw:text-style-name="P2" draw:layer="layout" svg:x1="17.812cm" svg:y1="10.951cm" svg:x2="17.81cm" svg:y2="10.951cm">
          <text:p/>
        </draw:line>
        <draw:line draw:style-name="gr3" draw:text-style-name="P2" draw:layer="layout" svg:x1="17.8cm" svg:y1="10.99cm" svg:x2="17.81cm" svg:y2="10.951cm">
          <text:p/>
        </draw:line>
        <draw:line draw:style-name="gr3" draw:text-style-name="P2" draw:layer="layout" svg:x1="17.812cm" svg:y1="10.951cm" svg:x2="17.8cm" svg:y2="10.99cm">
          <text:p/>
        </draw:line>
        <draw:polyline draw:style-name="gr3" draw:text-style-name="P2" draw:layer="layout" svg:width="0.172cm" svg:height="0.523cm" svg:x="17.627cm" svg:y="10.99cm" svg:viewBox="0 0 173 524" draw:points="0,524 19,504 40,392 2,291 113,231 118,164 173,0">
          <text:p/>
        </draw:polyline>
        <draw:polyline draw:style-name="gr3" draw:text-style-name="P2" draw:layer="layout" svg:width="0.017cm" svg:height="0.089cm" svg:x="17.584cm" svg:y="11.544cm" svg:viewBox="0 0 18 90" draw:points="18,0 6,0 0,90">
          <text:p/>
        </draw:polyline>
        <draw:line draw:style-name="gr3" draw:text-style-name="P2" draw:layer="layout" svg:x1="17.602cm" svg:y1="11.544cm" svg:x2="17.627cm" svg:y2="11.514cm">
          <text:p/>
        </draw:line>
        <draw:line draw:style-name="gr3" draw:text-style-name="P2" draw:layer="layout" svg:x1="18.622cm" svg:y1="11.484cm" svg:x2="17.602cm" svg:y2="11.544cm">
          <text:p/>
        </draw:line>
        <draw:polyline draw:style-name="gr3" draw:text-style-name="P2" draw:layer="layout" svg:width="0.047cm" svg:height="0.119cm" svg:x="17.579cm" svg:y="11.514cm" svg:viewBox="0 0 48 120" draw:points="48,0 0,25 5,120">
          <text:p/>
        </draw:polyline>
        <draw:polyline draw:style-name="gr3" draw:text-style-name="P2" draw:layer="layout" svg:width="0.148cm" svg:height="0.175cm" svg:x="17.435cm" svg:y="11.634cm" svg:viewBox="0 0 149 176" draw:points="1,176 0,173 77,33 149,0">
          <text:p/>
        </draw:polyline>
        <draw:polyline draw:style-name="gr3" draw:text-style-name="P2" draw:layer="layout" svg:width="0.27cm" svg:height="0.902cm" svg:x="17.186cm" svg:y="11.847cm" svg:viewBox="0 0 271 903" draw:points="30,903 44,873 33,755 0,676 33,637 0,581 10,531 33,364 116,291 99,235 194,96 271,67 271,0">
          <text:p/>
        </draw:polyline>
        <draw:line draw:style-name="gr3" draw:text-style-name="P2" draw:layer="layout" svg:x1="17.457cm" svg:y1="11.847cm" svg:x2="17.436cm" svg:y2="11.81cm">
          <text:p/>
        </draw:line>
        <draw:polyline draw:style-name="gr3" draw:text-style-name="P2" draw:layer="layout" svg:width="0.021cm" svg:height="0.036cm" svg:x="17.435cm" svg:y="11.81cm" svg:viewBox="0 0 22 37" draw:points="1,0 0,4 22,37">
          <text:p/>
        </draw:polyline>
        <draw:polyline draw:style-name="gr3" draw:text-style-name="P2" draw:layer="layout" svg:width="1.433cm" svg:height="0.063cm" svg:x="15.782cm" svg:y="12.75cm" svg:viewBox="0 0 1434 64" draw:points="1434,0 1411,43 0,64">
          <text:p/>
        </draw:polyline>
        <draw:polyline draw:style-name="gr3" draw:text-style-name="P2" draw:layer="layout" svg:width="1.078cm" svg:height="1.67cm" svg:x="17.036cm" svg:y="12.75cm" svg:viewBox="0 0 1079 1671" draw:points="1079,1671 1048,1608 1019,1502 926,1417 954,1211 937,1188 887,1195 10,1234 0,1188 16,971 256,551 227,500 261,500 277,411 217,360 222,316 166,187 160,43 160,41 180,0">
          <text:p/>
        </draw:polyline>
        <draw:polyline draw:style-name="gr3" draw:text-style-name="P2" draw:layer="layout" svg:width="0.601cm" svg:height="0.216cm" svg:x="18.115cm" svg:y="14.208cm" svg:viewBox="0 0 602 217" draw:points="0,213 2,217 30,195 103,82 147,105 329,54 390,60 424,82 568,82 602,49 595,0">
          <text:p/>
        </draw:polyline>
        <draw:polyline draw:style-name="gr3" draw:text-style-name="P2" draw:layer="layout" svg:width="0.493cm" svg:height="0.267cm" svg:x="18.71cm" svg:y="14.061cm" svg:viewBox="0 0 494 268" draw:points="0,147 7,191 78,191 95,196 134,124 173,0 233,23 317,180 317,207 245,263 317,268 494,201 494,199">
          <text:p/>
        </draw:polyline>
        <draw:polyline draw:style-name="gr3" draw:text-style-name="P2" draw:layer="layout" svg:width="0.108cm" svg:height="2.723cm" svg:x="18.601cm" svg:y="11.484cm" svg:viewBox="0 0 109 2724" draw:points="21,0 0,1850 109,2724">
          <text:p/>
        </draw:polyline>
        <draw:polyline draw:style-name="gr3" draw:text-style-name="P2" draw:layer="layout" svg:width="0.082cm" svg:height="1.738cm" svg:x="15.466cm" svg:y="10.729cm" svg:viewBox="0 0 83 1739" draw:points="83,1739 78,709 39,413 39,189 0,0">
          <text:p/>
        </draw:polyline>
        <draw:polyline draw:style-name="gr3" draw:text-style-name="P2" draw:layer="layout" svg:width="4.041cm" svg:height="1.839cm" svg:x="11.508cm" svg:y="10.634cm" svg:viewBox="0 0 4042 1840" draw:points="0,0 1413,61 1369,1190 1375,1229 1491,1330 1547,1363 1563,1358 1586,1301 1618,1353 1675,1353 1675,1314 1752,1353 1736,1453 1846,1464 1918,1492 2024,1515 2096,1559 2156,1504 2251,1526 2318,1615 2340,1615 2340,1677 2401,1698 2468,1638 2512,1654 2585,1654 2606,1721 2733,1772 2772,1750 2823,1644 2856,1644 2883,1698 2994,1716 3172,1778 3222,1750 3244,1688 3361,1688 3416,1711 3488,1654 3521,1654 3537,1698 3648,1698 3693,1644 3744,1654 3793,1721 3881,1772 3971,1794 4040,1838 4042,1840 4042,1834">
          <text:p/>
        </draw:polyline>
        <draw:polyline draw:style-name="gr3" draw:text-style-name="P2" draw:layer="layout" svg:width="0.228cm" svg:height="0.281cm" svg:x="15.549cm" svg:y="12.468cm" svg:viewBox="0 0 229 282" draw:points="229,282 217,44 139,11 62,50 0,0">
          <text:p/>
        </draw:polyline>
        <draw:line draw:style-name="gr3" draw:text-style-name="P2" draw:layer="layout" svg:x1="15.782cm" svg:y1="12.846cm" svg:x2="15.778cm" svg:y2="12.75cm">
          <text:p/>
        </draw:line>
        <draw:line draw:style-name="gr3" draw:text-style-name="P2" draw:layer="layout" svg:x1="15.782cm" svg:y1="12.814cm" svg:x2="15.778cm" svg:y2="12.75cm">
          <text:p/>
        </draw:line>
        <draw:polyline draw:style-name="gr3" draw:text-style-name="P2" draw:layer="layout" svg:width="0.27cm" svg:height="1.964cm" svg:x="15.782cm" svg:y="12.846cm" svg:viewBox="0 0 271 1965" draw:points="144,1965 144,1864 183,1780 201,1579 217,1512 178,1457 255,1321 271,1092 255,1071 250,986 134,836 105,700 38,589 0,231 0,0">
          <text:p/>
        </draw:polyline>
        <draw:line draw:style-name="gr3" draw:text-style-name="P2" draw:layer="layout" svg:x1="15.782cm" svg:y1="12.846cm" svg:x2="15.782cm" svg:y2="12.814cm">
          <text:p/>
        </draw:line>
        <draw:polyline draw:style-name="gr3" draw:text-style-name="P2" draw:layer="layout" svg:width="2.511cm" svg:height="0.719cm" svg:x="15.926cm" svg:y="14.421cm" svg:viewBox="0 0 2512 720" draw:points="0,390 127,351 350,339 627,434 805,462 905,429 1076,485 1099,429 1009,395 944,408 866,362 868,346 873,335 879,330 888,328 971,300 1022,339 1066,312 1154,328 1193,395 1198,457 1320,462 1376,513 1353,557 1314,580 1359,624 1586,720 1681,686 1708,619 1775,602 1824,563 1858,586 1881,670 1819,686 1837,709 1930,676 1992,580 2013,563 1958,557 1981,513 1974,475 2031,462 2059,429 2080,452 2078,469 2078,485 2080,510 2085,524 2091,527 2098,529 2112,529 2137,535 2170,540 2214,552 2318,602 2346,642 2424,642 2452,670 2512,586 2512,547 2479,547 2391,475 2230,452 2147,385 2175,312 2235,323 2241,305 2191,279 2191,261 2279,261 2324,183 2292,127 2285,55 2246,60 2191,116 2175,183 2091,166 2064,122 2168,16 2189,0">
          <text:p/>
        </draw:polyline>
        <draw:polyline draw:style-name="gr3" draw:text-style-name="P2" draw:layer="layout" svg:width="6.427cm" svg:height="3.813cm" svg:x="9.499cm" svg:y="13.285cm" svg:viewBox="0 0 6428 3814" draw:points="0,0 46,11 117,88 155,206 284,273 318,356 544,614 678,676 711,732 755,753 766,833 856,1005 856,1224 916,1353 1115,1565 1260,1621 1304,1671 1304,1688 1410,1755 1459,1766 1510,1799 1581,1822 1643,1760 1764,1593 1787,1492 1847,1408 2064,1319 2152,1374 2535,1425 2602,1487 2602,1515 2674,1598 2835,1745 2835,1783 2890,1833 2907,1946 3052,2281 3045,2337 3161,2404 3257,2583 3350,2701 3433,2734 3479,2801 3445,2918 3461,2946 3495,2958 3489,3054 3472,3069 3489,3131 3572,3181 3611,3360 3668,3466 3872,3556 4010,3590 4126,3673 4211,3690 4250,3673 4393,3708 4548,3814 4633,3757 4654,3719 4610,3646 4581,3479 4509,3226 4532,3103 4643,2724 4576,2673 4604,2621 4715,2611 4820,2459 4909,2443 5065,2348 5114,2309 5287,2214 5435,2152 5657,2007 5807,1861 5968,1745 5996,1693 6262,1570 6428,1526">
          <text:p/>
        </draw:polyline>
        <draw:line draw:style-name="gr3" draw:text-style-name="P2" draw:layer="layout" svg:x1="17.868cm" svg:y1="10.778cm" svg:x2="17.812cm" svg:y2="10.951cm">
          <text:p/>
        </draw:line>
        <draw:polyline draw:style-name="gr3" draw:text-style-name="P2" draw:layer="layout" svg:width="1.025cm" svg:height="2.359cm" svg:x="2.551cm" svg:y="3.24cm" svg:viewBox="0 0 1026 2360" draw:points="1026,0 871,56 721,497 328,1427 56,1845 33,2081 0,2237 62,2360">
          <text:p/>
        </draw:polyline>
        <draw:polyline draw:style-name="gr3" draw:text-style-name="P2" draw:layer="layout" svg:width="3.445cm" svg:height="6.498cm" svg:x="2.217cm" svg:y="5.6cm" svg:viewBox="0 0 3446 6499" draw:points="396,0 351,129 344,330 207,649 124,722 112,750 67,773 0,974 78,1090 156,1304 145,1477 96,1561 78,1718 57,1819 101,1925 179,2048 274,2288 262,2378 256,2389 256,2445 406,2618 378,2741 357,2796 362,3020 473,3188 546,3200 572,3278 538,3373 484,3417 456,3417 434,3525 445,3602 533,3720 616,3994 650,4077 784,4301 794,4380 838,4408 838,4475 817,4525 755,4772 822,4849 934,4860 1055,4906 1161,4968 1239,4968 1316,5050 1415,5241 1521,5297 1653,5319 1692,5375 1710,5465 1671,5481 1676,5509 1764,5532 1842,5537 1920,5661 2026,5777 2048,5839 2114,5952 2126,6040 2126,6292 2137,6344 3329,6499 3446,6478">
          <text:p/>
        </draw:polyline>
        <draw:polyline draw:style-name="gr3" draw:text-style-name="P2" draw:layer="layout" svg:width="3.153cm" svg:height="1.47cm" svg:x="3.417cm" svg:y="1.769cm" svg:viewBox="0 0 3154 1471" draw:points="3154,571 953,0 919,22 908,45 1009,246 958,342 958,403 975,442 953,486 970,576 997,610 991,643 953,654 903,532 854,492 864,437 926,425 919,375 908,342 815,409 815,476 753,481 665,453 587,414 497,396 381,342 293,285 215,218 155,141 93,123 39,381 83,465 83,682 65,762 104,957 182,1030 60,1046 60,1146 127,1180 83,1287 11,1298 0,1375 60,1455 109,1427 160,1471">
          <text:p/>
        </draw:polyline>
        <draw:polyline draw:style-name="gr3" draw:text-style-name="P2" draw:layer="layout" svg:width="2.638cm" svg:height="0.844cm" svg:x="3.577cm" svg:y="3.24cm" svg:viewBox="0 0 2639 845" draw:points="0,0 66,12 83,79 195,90 255,201 249,409 233,430 389,543 554,554 611,504 727,543 748,538 893,598 937,631 1064,638 1098,621 1159,659 1281,677 1431,626 1442,659 1858,654 2639,845">
          <text:p/>
        </draw:polyline>
        <draw:polyline draw:style-name="gr3" draw:text-style-name="P2" draw:layer="layout" svg:width="1.634cm" svg:height="3.01cm" svg:x="6.827cm" svg:y="2.418cm" svg:viewBox="0 0 1635 3011" draw:points="1635,3011 1570,2958 1557,2870 1519,2836 1441,2852 1430,2937 1353,2942 1259,2903 1143,2903 1081,2932 993,2886 921,2886 854,2942 825,2924 804,2829 820,2736 771,2674 665,2584 587,2244 592,2102 554,2087 538,2115 406,2198 383,2198 316,2108 316,2041 504,1566 494,1504 398,1476 388,1448 289,1347 194,1069 106,1030 54,906 88,783 0,577 122,0">
          <text:p/>
        </draw:polyline>
        <draw:polyline draw:style-name="gr3" draw:text-style-name="P2" draw:layer="layout" svg:width="0.354cm" svg:height="1.744cm" svg:x="6.216cm" svg:y="2.34cm" svg:viewBox="0 0 355 1745" draw:points="355,0 350,0 6,1482 0,1745">
          <text:p/>
        </draw:polyline>
        <draw:line draw:style-name="gr3" draw:text-style-name="P2" draw:layer="layout" svg:x1="6.949cm" svg:y1="2.418cm" svg:x2="6.571cm" svg:y2="2.34cm">
          <text:p/>
        </draw:line>
        <draw:polyline draw:style-name="gr3" draw:text-style-name="P2" draw:layer="layout" svg:width="4.685cm" svg:height="0.715cm" svg:x="6.949cm" svg:y="2.418cm" svg:viewBox="0 0 4686 716" draw:points="4686,716 1375,280 0,0">
          <text:p/>
        </draw:polyline>
        <draw:polyline draw:style-name="gr3" draw:text-style-name="P2" draw:layer="layout" svg:width="2.973cm" svg:height="0.368cm" svg:x="8.462cm" svg:y="5.136cm" svg:viewBox="0 0 2974 369" draw:points="2974,369 1787,247 46,0 0,293">
          <text:p/>
        </draw:polyline>
        <draw:polyline draw:style-name="gr3" draw:text-style-name="P2" draw:layer="layout" svg:width="0.694cm" svg:height="2.315cm" svg:x="5.643cm" svg:y="4.085cm" svg:viewBox="0 0 695 2316" draw:points="573,0 575,5 579,5 607,123 695,190 690,296 591,407 480,570 457,587 446,677 413,704 364,716 242,866 235,951 219,979 242,1012 307,1007 346,1069 242,1342 2,2316 0,2314">
          <text:p/>
        </draw:polyline>
        <draw:line draw:style-name="gr3" draw:text-style-name="P2" draw:layer="layout" svg:x1="8.252cm" svg:y1="6.784cm" svg:x2="8.21cm" svg:y2="7.069cm">
          <text:p/>
        </draw:line>
        <draw:line draw:style-name="gr3" draw:text-style-name="P2" draw:layer="layout" svg:x1="8.21cm" svg:y1="7.069cm" svg:x2="8.229cm" svg:y2="6.914cm">
          <text:p/>
        </draw:line>
        <draw:line draw:style-name="gr3" draw:text-style-name="P2" draw:layer="layout" svg:x1="8.252cm" svg:y1="6.784cm" svg:x2="8.229cm" svg:y2="6.914cm">
          <text:p/>
        </draw:line>
        <draw:line draw:style-name="gr3" draw:text-style-name="P2" draw:layer="layout" svg:x1="8.462cm" svg:y1="5.429cm" svg:x2="8.252cm" svg:y2="6.784cm">
          <text:p/>
        </draw:line>
        <draw:line draw:style-name="gr3" draw:text-style-name="P2" draw:layer="layout" svg:x1="8.229cm" svg:y1="6.914cm" svg:x2="6.933cm" svg:y2="6.69cm">
          <text:p/>
        </draw:line>
        <draw:line draw:style-name="gr3" draw:text-style-name="P2" draw:layer="layout" svg:x1="5.645cm" svg:y1="6.413cm" svg:x2="5.643cm" svg:y2="6.411cm">
          <text:p/>
        </draw:line>
        <draw:polyline draw:style-name="gr3" draw:text-style-name="P2" draw:layer="layout" svg:width="0.002cm" svg:height="0.011cm" svg:x="5.64cm" svg:y="6.399cm" svg:viewBox="0 0 3 12" draw:points="3,12 0,11 3,0">
          <text:p/>
        </draw:polyline>
        <draw:polyline draw:style-name="gr3" draw:text-style-name="P2" draw:layer="layout" svg:width="0.004cm" svg:height="0.001cm" svg:x="5.64cm" svg:y="6.411cm" svg:viewBox="0 0 5 2" draw:points="5,2 0,0 3,0">
          <text:p/>
        </draw:polyline>
        <draw:line draw:style-name="gr3" draw:text-style-name="P2" draw:layer="layout" svg:x1="5.643cm" svg:y1="6.399cm" svg:x2="4.37cm" svg:y2="6.113cm">
          <text:p/>
        </draw:line>
        <draw:polyline draw:style-name="gr3" draw:text-style-name="P2" draw:layer="layout" svg:width="0.571cm" svg:height="2.933cm" svg:x="6.361cm" svg:y="6.69cm" svg:viewBox="0 0 572 2934" draw:points="14,2934 0,2932 572,0">
          <text:p/>
        </draw:polyline>
        <draw:polyline draw:style-name="gr3" draw:text-style-name="P2" draw:layer="layout" svg:width="0.517cm" svg:height="1.126cm" svg:x="5.857cm" svg:y="9.624cm" svg:viewBox="0 0 518 1127" draw:points="0,1127 44,1072 60,730 67,686 67,496 144,451 165,451 194,485 266,496 299,568 365,568 426,485 518,0">
          <text:p/>
        </draw:polyline>
        <draw:polyline draw:style-name="gr3" draw:text-style-name="P2" draw:layer="layout" svg:width="1.929cm" svg:height="4.637cm" svg:x="3.927cm" svg:y="6.113cm" svg:viewBox="0 0 1930 4638" draw:points="443,0 0,1731 1863,4555 1930,4638">
          <text:p/>
        </draw:polyline>
        <draw:polyline draw:style-name="gr3" draw:text-style-name="P2" draw:layer="layout" svg:width="0.394cm" svg:height="1.326cm" svg:x="5.606cm" svg:y="10.75cm" svg:viewBox="0 0 395 1327" draw:points="57,1327 95,1265 111,1198 12,1180 0,1159 12,1108 12,951 72,935 150,861 162,727 201,626 256,572 344,526 388,492 395,430 367,415 344,386 311,224 240,95 251,5 249,5 251,0">
          <text:p/>
        </draw:polyline>
        <draw:polyline draw:style-name="gr3" draw:text-style-name="P2" draw:layer="layout" svg:width="0.876cm" svg:height="0.578cm" svg:x="8.141cm" svg:y="7.069cm" svg:viewBox="0 0 877 579" draw:points="69,0 0,461 877,579">
          <text:p/>
        </draw:polyline>
        <draw:line draw:style-name="gr3" draw:text-style-name="P2" draw:layer="layout" svg:x1="6.933cm" svg:y1="6.69cm" svg:x2="5.645cm" svg:y2="6.413cm">
          <text:p/>
        </draw:line>
        <draw:polyline draw:style-name="gr3" draw:text-style-name="P2" draw:layer="layout" svg:width="0.054cm" svg:height="0.574cm" svg:x="11.436cm" svg:y="4.93cm" svg:viewBox="0 0 55 575" draw:points="55,0 32,144 0,575">
          <text:p/>
        </draw:polyline>
        <draw:polyline draw:style-name="gr3" draw:text-style-name="P2" draw:layer="layout" svg:width="3.082cm" svg:height="0.149cm" svg:x="11.491cm" svg:y="4.93cm" svg:viewBox="0 0 3083 150" draw:points="3083,150 1513,106 0,0">
          <text:p/>
        </draw:polyline>
        <draw:polyline draw:style-name="gr3" draw:text-style-name="P2" draw:layer="layout" svg:width="2.211cm" svg:height="0.234cm" svg:x="9.018cm" svg:y="7.648cm" svg:viewBox="0 0 2212 235" draw:points="0,0 885,85 2212,235">
          <text:p/>
        </draw:polyline>
        <draw:line draw:style-name="gr3" draw:text-style-name="P2" draw:layer="layout" svg:x1="8.691cm" svg:y1="10.019cm" svg:x2="8.69cm" svg:y2="10.024cm">
          <text:p/>
        </draw:line>
        <draw:polyline draw:style-name="gr3" draw:text-style-name="P2" draw:layer="layout" svg:width="2.774cm" svg:height="0.292cm" svg:x="8.691cm" svg:y="10.019cm" svg:viewBox="0 0 2775 293" draw:points="2775,293 1923,235 0,0">
          <text:p/>
        </draw:polyline>
        <draw:line draw:style-name="gr3" draw:text-style-name="P2" draw:layer="layout" svg:x1="9.018cm" svg:y1="7.648cm" svg:x2="8.691cm" svg:y2="10.019cm">
          <text:p/>
        </draw:line>
        <draw:polyline draw:style-name="gr3" draw:text-style-name="P2" draw:layer="layout" svg:width="0.898cm" svg:height="0.674cm" svg:x="11.23cm" svg:y="7.883cm" svg:viewBox="0 0 899 675" draw:points="854,675 899,72 0,0">
          <text:p/>
        </draw:polyline>
        <draw:line draw:style-name="gr3" draw:text-style-name="P2" draw:layer="layout" svg:x1="11.507cm" svg:y1="10.315cm" svg:x2="11.547cm" svg:y2="10.317cm">
          <text:p/>
        </draw:line>
        <draw:line draw:style-name="gr3" draw:text-style-name="P2" draw:layer="layout" svg:x1="11.508cm" svg:y1="10.634cm" svg:x2="11.496cm" svg:y2="10.634cm">
          <text:p/>
        </draw:line>
        <draw:line draw:style-name="gr3" draw:text-style-name="P2" draw:layer="layout" svg:x1="11.466cm" svg:y1="10.312cm" svg:x2="11.507cm" svg:y2="10.315cm">
          <text:p/>
        </draw:line>
        <draw:line draw:style-name="gr3" draw:text-style-name="P2" draw:layer="layout" svg:x1="11.507cm" svg:y1="10.315cm" svg:x2="11.496cm" svg:y2="10.635cm">
          <text:p/>
        </draw:line>
        <draw:line draw:style-name="gr3" draw:text-style-name="P2" draw:layer="layout" svg:x1="11.496cm" svg:y1="10.634cm" svg:x2="11.468cm" svg:y2="10.634cm">
          <text:p/>
        </draw:line>
        <draw:line draw:style-name="gr3" draw:text-style-name="P2" draw:layer="layout" svg:x1="11.967cm" svg:y1="10.338cm" svg:x2="11.547cm" svg:y2="10.317cm">
          <text:p/>
        </draw:line>
        <draw:line draw:style-name="gr3" draw:text-style-name="P2" draw:layer="layout" svg:x1="11.547cm" svg:y1="10.317cm" svg:x2="11.466cm" svg:y2="10.312cm">
          <text:p/>
        </draw:line>
        <draw:line draw:style-name="gr3" draw:text-style-name="P2" draw:layer="layout" svg:x1="11.468cm" svg:y1="10.634cm" svg:x2="11.508cm" svg:y2="10.634cm">
          <text:p/>
        </draw:line>
        <draw:polyline draw:style-name="gr3" draw:text-style-name="P2" draw:layer="layout" svg:width="3.478cm" svg:height="0.095cm" svg:x="11.967cm" svg:y="10.338cm" svg:viewBox="0 0 3479 96" draw:points="0,0 1870,96 3479,88">
          <text:p/>
        </draw:polyline>
        <draw:line draw:style-name="gr3" draw:text-style-name="P2" draw:layer="layout" svg:x1="12.084cm" svg:y1="8.558cm" svg:x2="11.967cm" svg:y2="10.338cm">
          <text:p/>
        </draw:line>
        <draw:line draw:style-name="gr3" draw:text-style-name="P2" draw:layer="layout" svg:x1="11.346cm" svg:y1="6.685cm" svg:x2="11.436cm" svg:y2="5.505cm">
          <text:p/>
        </draw:line>
        <draw:line draw:style-name="gr3" draw:text-style-name="P2" draw:layer="layout" svg:x1="11.23cm" svg:y1="7.883cm" svg:x2="11.346cm" svg:y2="6.685cm">
          <text:p/>
        </draw:line>
        <draw:line draw:style-name="gr3" draw:text-style-name="P2" draw:layer="layout" svg:x1="8.69cm" svg:y1="10.024cm" svg:x2="6.375cm" svg:y2="9.624cm">
          <text:p/>
        </draw:line>
        <draw:line draw:style-name="gr3" draw:text-style-name="P2" draw:layer="layout" svg:x1="11.635cm" svg:y1="3.134cm" svg:x2="11.491cm" svg:y2="4.93cm">
          <text:p/>
        </draw:line>
        <draw:line draw:style-name="gr3" draw:text-style-name="P2" draw:layer="layout" svg:x1="2.613cm" svg:y1="5.6cm" svg:x2="4.37cm" svg:y2="6.113cm">
          <text:p/>
        </draw:line>
        <draw:polyline draw:style-name="gr3" draw:text-style-name="P2" draw:layer="layout" svg:width="1.989cm" svg:height="2.655cm" svg:x="9.478cm" svg:y="10.634cm" svg:viewBox="0 0 1990 2656" draw:points="21,2651 0,2522 1780,2656 1785,2656 1990,0">
          <text:p/>
        </draw:polyline>
        <draw:polyline draw:style-name="gr3" draw:text-style-name="P2" draw:layer="layout" svg:width="1.269cm" svg:height="0.272cm" svg:x="8.229cm" svg:y="13.167cm" svg:viewBox="0 0 1270 273" draw:points="0,219 422,273 455,0 1268,123 1270,123 1270,118">
          <text:p/>
        </draw:polyline>
        <draw:polyline draw:style-name="gr3" draw:text-style-name="P2" draw:layer="layout" svg:width="2.749cm" svg:height="1.308cm" svg:x="5.479cm" svg:y="12.077cm" svg:viewBox="0 0 2750 1309" draw:points="184,0 83,26 11,83 0,121 11,150 1697,1146 2750,1309">
          <text:p/>
        </draw:polyline>
        <draw:line draw:style-name="gr3" draw:text-style-name="P2" draw:layer="layout" svg:x1="8.69cm" svg:y1="10.024cm" svg:x2="8.229cm" svg:y2="13.387cm">
          <text:p/>
        </draw:line>
        <draw:polygon draw:style-name="gr5" draw:text-style-name="P1" draw:layer="layout" svg:width="5.643cm" svg:height="4.222cm" svg:x="0.498cm" svg:y="15.014cm" svg:viewBox="0 0 5644 4223" draw:points="3854,425 3804,448 3748,464 3610,391 3565,420 3399,308 3205,291 3155,252 3150,151 3039,139 2995,185 2982,151 2995,123 2938,67 2845,0 2817,0 2739,84 2617,84 2589,67 2561,72 2462,129 2390,146 2346,118 2245,185 2212,268 2113,363 2002,368 1951,353 1862,353 1785,402 1929,644 1951,749 1935,794 1951,822 2046,878 2012,894 2100,1108 2056,1130 1919,1085 1846,1041 1857,996 1901,940 1857,912 1790,901 1686,917 1691,963 1674,963 1647,940 1407,951 1391,973 1446,1074 1502,1118 1485,1185 1474,1293 1569,1393 1702,1399 1795,1443 1852,1460 2007,1415 2035,1466 2025,1480 2012,1494 2000,1504 1993,1524 1986,1552 1984,1589 1963,1706 1901,1739 1857,1739 1834,1723 1790,1706 1702,1767 1635,1778 1629,1711 1557,1683 1485,1718 1430,1818 1241,1953 1213,2087 1241,2159 1280,2148 1303,2159 1270,2192 1264,2249 1208,2270 1208,2298 1220,2321 1153,2321 1130,2298 931,2249 936,2321 1024,2422 1109,2422 1150,2330 1226,2330 1264,2394 1285,2499 1319,2533 1485,2533 1508,2494 1536,2522 1536,2641 1552,2690 1518,2690 1480,2718 1497,2769 1485,2842 1446,2880 1518,2891 1575,2857 1679,2852 1691,2903 1718,2919 1756,2880 1795,3043 1834,3048 1834,2970 1862,2942 1901,2947 1912,3014 2007,2999 2051,2965 2046,3037 2002,3071 1885,3295 1774,3339 1741,3440 1718,3440 1702,3424 1668,3434 1497,3473 1430,3551 1407,3563 1363,3524 1285,3517 1241,3540 1164,3558 1102,3618 986,3658 814,3641 737,3680 737,3725 515,3785 513,3785 437,3713 359,3731 370,3775 321,3826 271,3814 254,3770 183,3764 93,3787 0,3847 33,3865 77,3859 194,3821 370,3865 488,3831 511,3792 513,3792 516,3794 740,3734 776,3759 804,3736 864,3720 936,3747 993,3759 1037,3736 1091,3697 1174,3697 1259,3646 1345,3678 1345,3680 1345,3713 1319,3725 1363,3780 1414,3745 1416,3745 1427,3755 1402,3808 1464,3808 1485,3759 1432,3747 1423,3740 1423,3738 1425,3736 1421,3734 1421,3727 1420,3724 1416,3724 1412,3725 1386,3697 1354,3710 1354,3680 1430,3658 1524,3618 1513,3687 1541,3687 1562,3625 1652,3618 1725,3646 1735,3618 1774,3574 1730,3540 1868,3478 2012,3450 2383,3237 2422,3313 2273,3417 2302,3574 2384,3597 2633,3450 2589,3383 2605,3316 2550,3350 2467,3334 2511,3300 2566,3321 2672,3272 2683,3239 2617,3216 2638,3161 2427,3309 2390,3233 2457,3194 2527,3104 2506,3048 2444,3020 2457,2976 2540,2903 2651,2870 2683,2803 2794,2646 2933,2566 3034,2579 3065,2646 2995,2646 2967,2612 2850,2674 2845,2695 2845,2746 2783,2847 2755,2914 2817,2932 2817,2970 2716,2986 2728,3043 2861,3048 2949,2992 2995,2932 3083,2875 3155,2925 3189,2891 3228,2914 3238,2970 3272,2976 3369,2866 3413,2866 3415,2880 3482,2842 3453,2790 3404,2819 3411,2857 3376,2857 3360,2813 3272,2891 3311,2769 3282,2757 3254,2842 3244,2718 3337,2679 3432,2669 3510,2824 3565,2836 3737,2942 3753,2925 3903,2925 4159,3025 4237,2992 4281,2947 4281,2992 4247,3082 4491,3221 4558,3300 4646,3367 4718,3350 4736,3362 4674,3396 4674,3457 4718,3484 4762,3563 4780,3664 4835,3680 4935,3842 4974,3875 4963,3692 4985,3702 5029,3904 5057,3893 5080,3803 5101,3803 5101,3937 5140,3976 5096,4027 5103,4039 5112,4052 5119,4061 5129,4066 5136,4068 5143,4064 5150,4055 5157,4043 5184,4105 5202,4136 5209,4149 5217,4163 5219,4166 5223,4172 5230,4181 5240,4195 5253,4209 5274,4223 5295,4200 5262,4151 5246,4105 5307,4145 5357,4195 5385,4184 5385,4084 5339,4004 5362,3983 5484,4055 5528,4138 5572,4161 5618,4099 5644,4004 5606,3808 5329,3697 5290,3597 5062,3261 4956,3210 4930,3143 4879,3115 4858,3037 4780,2976 4724,3014 4692,3020 4658,3066 4646,3149 4625,3149 4537,3205 4524,3138 4335,2947 4330,2870 4258,2870 4219,2903 4141,2898 4097,2870 4103,554 3986,476">
          <text:p/>
        </draw:polygon>
        <draw:polygon draw:style-name="gr6" draw:text-style-name="P1" draw:layer="layout" svg:width="5.643cm" svg:height="4.222cm" svg:x="0.498cm" svg:y="15.014cm" svg:viewBox="0 0 5644 4223" draw:points="3854,425 3804,448 3748,464 3610,391 3565,420 3399,308 3205,291 3155,252 3150,151 3039,139 2995,185 2982,151 2995,123 2938,67 2845,0 2817,0 2739,84 2617,84 2589,67 2561,72 2462,129 2390,146 2346,118 2245,185 2212,268 2113,363 2002,368 1951,353 1862,353 1785,402 1929,644 1951,749 1935,794 1951,822 2046,878 2012,894 2100,1108 2056,1130 1919,1085 1846,1041 1857,996 1901,940 1857,912 1790,901 1686,917 1691,963 1674,963 1647,940 1407,951 1391,973 1446,1074 1502,1118 1485,1185 1474,1293 1569,1393 1702,1399 1795,1443 1852,1460 2007,1415 2035,1466 2025,1480 2012,1494 2000,1504 1993,1524 1986,1552 1984,1589 1963,1706 1901,1739 1857,1739 1834,1723 1790,1706 1702,1767 1635,1778 1629,1711 1557,1683 1485,1718 1430,1818 1241,1953 1213,2087 1241,2159 1280,2148 1303,2159 1270,2192 1264,2249 1208,2270 1208,2298 1220,2321 1153,2321 1130,2298 931,2249 936,2321 1024,2422 1109,2422 1150,2330 1226,2330 1264,2394 1285,2499 1319,2533 1485,2533 1508,2494 1536,2522 1536,2641 1552,2690 1518,2690 1480,2718 1497,2769 1485,2842 1446,2880 1518,2891 1575,2857 1679,2852 1691,2903 1718,2919 1756,2880 1795,3043 1834,3048 1834,2970 1862,2942 1901,2947 1912,3014 2007,2999 2051,2965 2046,3037 2002,3071 1885,3295 1774,3339 1741,3440 1718,3440 1702,3424 1668,3434 1497,3473 1430,3551 1407,3563 1363,3524 1285,3517 1241,3540 1164,3558 1102,3618 986,3658 814,3641 737,3680 737,3725 515,3785 513,3785 437,3713 359,3731 370,3775 321,3826 271,3814 254,3770 183,3764 93,3787 0,3847 33,3865 77,3859 194,3821 370,3865 488,3831 511,3792 513,3792 516,3794 740,3734 776,3759 804,3736 864,3720 936,3747 993,3759 1037,3736 1091,3697 1174,3697 1259,3646 1345,3678 1345,3680 1345,3713 1319,3725 1363,3780 1414,3745 1416,3745 1427,3755 1402,3808 1464,3808 1485,3759 1432,3747 1423,3740 1423,3738 1425,3736 1421,3734 1421,3727 1420,3724 1416,3724 1412,3725 1386,3697 1354,3710 1354,3680 1430,3658 1524,3618 1513,3687 1541,3687 1562,3625 1652,3618 1725,3646 1735,3618 1774,3574 1730,3540 1868,3478 2012,3450 2383,3237 2422,3313 2273,3417 2302,3574 2384,3597 2633,3450 2589,3383 2605,3316 2550,3350 2467,3334 2511,3300 2566,3321 2672,3272 2683,3239 2617,3216 2638,3161 2427,3309 2390,3233 2457,3194 2527,3104 2506,3048 2444,3020 2457,2976 2540,2903 2651,2870 2683,2803 2794,2646 2933,2566 3034,2579 3065,2646 2995,2646 2967,2612 2850,2674 2845,2695 2845,2746 2783,2847 2755,2914 2817,2932 2817,2970 2716,2986 2728,3043 2861,3048 2949,2992 2995,2932 3083,2875 3155,2925 3189,2891 3228,2914 3238,2970 3272,2976 3369,2866 3413,2866 3415,2880 3482,2842 3453,2790 3404,2819 3411,2857 3376,2857 3360,2813 3272,2891 3311,2769 3282,2757 3254,2842 3244,2718 3337,2679 3432,2669 3510,2824 3565,2836 3737,2942 3753,2925 3903,2925 4159,3025 4237,2992 4281,2947 4281,2992 4247,3082 4491,3221 4558,3300 4646,3367 4718,3350 4736,3362 4674,3396 4674,3457 4718,3484 4762,3563 4780,3664 4835,3680 4935,3842 4974,3875 4963,3692 4985,3702 5029,3904 5057,3893 5080,3803 5101,3803 5101,3937 5140,3976 5096,4027 5103,4039 5112,4052 5119,4061 5129,4066 5136,4068 5143,4064 5150,4055 5157,4043 5184,4105 5202,4136 5209,4149 5217,4163 5219,4166 5223,4172 5230,4181 5240,4195 5253,4209 5274,4223 5295,4200 5262,4151 5246,4105 5307,4145 5357,4195 5385,4184 5385,4084 5339,4004 5362,3983 5484,4055 5528,4138 5572,4161 5618,4099 5644,4004 5606,3808 5329,3697 5290,3597 5062,3261 4956,3210 4930,3143 4879,3115 4858,3037 4780,2976 4724,3014 4692,3020 4658,3066 4646,3149 4625,3149 4537,3205 4524,3138 4335,2947 4330,2870 4258,2870 4219,2903 4141,2898 4097,2870 4103,554 3986,476">
          <text:p/>
        </draw:polygon>
        <draw:polygon draw:style-name="gr4" draw:text-style-name="P1" draw:layer="layout" svg:width="0.077cm" svg:height="0.089cm" svg:x="3.902cm" svg:y="17.804cm" svg:viewBox="0 0 78 90" draw:points="49,0 78,52 11,90 0,29">
          <text:p/>
        </draw:polygon>
        <draw:polyline draw:style-name="gr3" draw:text-style-name="P2" draw:layer="layout" svg:width="0.221cm" svg:height="0.172cm" svg:x="1.429cm" svg:y="17.263cm" svg:viewBox="0 0 222 173" draw:points="222,72 199,49 0,0 5,72 93,173 178,173 219,81">
          <text:p/>
        </draw:polyline>
        <draw:polygon draw:style-name="gr4" draw:text-style-name="P1" draw:layer="layout" svg:width="0.409cm" svg:height="0.435cm" svg:x="2.771cm" svg:y="18.175cm" svg:viewBox="0 0 410 436" draw:points="344,55 410,78 399,111 293,160 238,139 194,173 277,189 332,155 316,222 360,289 111,436 29,413 0,256 365,0">
          <text:p/>
        </draw:polygon>
        <draw:polygon draw:style-name="gr4" draw:text-style-name="P1" draw:layer="layout" svg:width="0.082cm" svg:height="0.06cm" svg:x="1.9cm" svg:y="18.761cm" svg:viewBox="0 0 83 61" draw:points="83,12 28,0 26,3 0,61 62,61">
          <text:p/>
        </draw:polygon>
        <draw:polygon draw:style-name="gr4" draw:text-style-name="P1" draw:layer="layout" svg:width="0.105cm" svg:height="0.082cm" svg:x="1.817cm" svg:y="18.711cm" svg:viewBox="0 0 106 83" draw:points="44,83 0,28 67,0 106,39">
          <text:p/>
        </draw:polygon>
        <draw:polygon draw:style-name="gr4" draw:text-style-name="P1" draw:layer="layout" svg:width="0.514cm" svg:height="0.151cm" svg:x="0.498cm" svg:y="18.727cm" svg:viewBox="0 0 515 152" draw:points="515,76 515,74 437,0 359,18 370,62 321,113 271,101 254,57 183,51 93,74 0,134 33,152 77,146 194,108 370,152 488,118">
          <text:p/>
        </draw:polygon>
        <draw:polyline draw:style-name="gr3" draw:text-style-name="P2" draw:layer="layout" svg:width="4.906cm" svg:height="4.222cm" svg:x="1.235cm" svg:y="15.014cm" svg:viewBox="0 0 4907 4223" draw:points="489,2330 527,2394 548,2499 582,2533 748,2533 771,2494 799,2522 799,2641 815,2690 781,2690 743,2718 760,2769 748,2842 709,2880 781,2891 838,2857 942,2852 954,2903 981,2919 1019,2880 1058,3043 1097,3048 1097,2970 1125,2942 1164,2947 1175,3014 1270,2999 1314,2965 1309,3037 1265,3071 1148,3295 1037,3339 1004,3440 981,3440 965,3424 931,3434 760,3473 693,3551 670,3563 626,3524 548,3517 504,3540 427,3558 365,3618 249,3658 77,3641 0,3680 0,3731 39,3759 67,3736 127,3720 199,3747 256,3759 300,3736 354,3697 437,3697 522,3646 616,3680 693,3658 787,3618 776,3687 804,3687 825,3625 915,3618 988,3646 998,3618 1037,3574 993,3540 1131,3478 1275,3450 1720,3194 1790,3104 1769,3048 1707,3020 1720,2976 1803,2903 1914,2870 1946,2803 2057,2646 2196,2566 2297,2579 2328,2646 2258,2646 2230,2612 2113,2674 2108,2695 2108,2746 2046,2847 2018,2914 2080,2932 2080,2970 1979,2986 1991,3043 2124,3048 2212,2992 2258,2932 2346,2875 2418,2925 2452,2891 2491,2914 2501,2970 2535,2976 2639,2857 2623,2813 2535,2891 2574,2769 2545,2757 2517,2842 2507,2718 2600,2679 2695,2669 2773,2824 2828,2836 3000,2942 3016,2925 3166,2925 3422,3025 3500,2992 3544,2947 3544,2992 3510,3082 3754,3221 3821,3300 3909,3367 3981,3350 3999,3362 3937,3396 3937,3457 3981,3484 4025,3563 4043,3664 4098,3680 4198,3842 4237,3875 4226,3692 4248,3702 4292,3904 4320,3893 4343,3803 4364,3803 4364,3937 4403,3976 4359,4027 4366,4039 4375,4052 4382,4061 4392,4066 4399,4068 4406,4064 4413,4055 4420,4043 4447,4105 4465,4136 4472,4149 4480,4163 4482,4166 4486,4172 4493,4181 4503,4195 4516,4209 4537,4223 4558,4200 4525,4151 4509,4105 4570,4145 4620,4195 4648,4184 4648,4084 4602,4004 4625,3983 4747,4055 4791,4138 4835,4161 4881,4099 4907,4004 4869,3808 4592,3697 4553,3597 4325,3261 4219,3210 4193,3143 4142,3115 4121,3037 4043,2976 3987,3014 3955,3020 3921,3066 3909,3149 3888,3149 3800,3205 3787,3138 3598,2947 3593,2870 3521,2870 3482,2903 3404,2898 3360,2870 3366,554 3249,476 3117,425 3067,448 3011,464 2873,391 2828,420 2662,308 2468,291 2418,252 2413,151 2302,139 2258,185 2245,151 2258,123 2201,67 2108,0 2080,0 2002,84 1880,84 1852,67 1824,72 1725,129 1653,146 1609,118 1508,185 1475,268 1376,363 1265,368 1214,353 1125,353 1048,402 1192,644 1214,749 1198,794 1214,822 1309,878 1275,894 1363,1108 1319,1130 1182,1085 1109,1041 1120,996 1164,940 1120,912 1053,901 949,917 954,963 937,963 910,940 670,951 654,973 709,1074 765,1118 748,1185 737,1293 832,1393 965,1399 1058,1443 1115,1460 1270,1415 1298,1466 1288,1480 1275,1494 1263,1504 1256,1524 1249,1552 1247,1589 1226,1706 1164,1739 1120,1739 1097,1723 1053,1706 965,1767 898,1778 892,1711 820,1683 748,1718 693,1818 504,1953 476,2087 504,2159 543,2148 566,2159 533,2192 527,2249 471,2270 471,2298 483,2321">
          <text:p/>
        </draw:polyline>
        <draw:polygon draw:style-name="gr5" draw:text-style-name="P1" draw:layer="layout" svg:width="3.065cm" svg:height="1.968cm" svg:x="7.462cm" svg:y="16.167cm" svg:viewBox="0 0 3066 1969" draw:points="2956,1539 2905,1420 2861,1353 2773,1297 2473,1158 2462,1168 2323,955 2401,918 2401,861 2284,789 2168,761 2041,694 2020,720 1960,687 1984,671 1991,637 1824,621 1813,637 1679,609 1679,611 1462,538 1464,537 1386,493 1275,297 1125,373 520,159 543,106 520,11 409,0 305,50 282,120 116,147 116,145 49,150 0,251 67,251 120,170 270,147 273,147 271,150 437,217 499,212 503,202 1104,417 1102,420 1203,570 1270,560 1298,547 1337,583 1436,583 1436,581 1647,658 1647,660 1796,704 1819,708 1819,770 1790,766 1790,805 1847,905 1924,879 1935,833 1891,777 1843,771 1843,710 1912,717 1942,697 2007,736 1979,771 2113,951 2173,990 2297,964 2443,1184 2429,1196 2439,1253 2484,1297 2411,1410 2351,1431 2351,1505 2411,1555 2450,1706 2439,1773 2445,1897 2540,1964 2589,1969 2716,1802 2801,1756 2840,1773 2949,1734 3055,1645 3066,1611">
          <text:p/>
        </draw:polygon>
        <draw:polygon draw:style-name="gr6" draw:text-style-name="P1" draw:layer="layout" svg:width="3.065cm" svg:height="1.968cm" svg:x="7.462cm" svg:y="16.167cm" svg:viewBox="0 0 3066 1969" draw:points="2956,1539 2905,1420 2861,1353 2773,1297 2473,1158 2462,1168 2323,955 2401,918 2401,861 2284,789 2168,761 2041,694 2020,720 1960,687 1984,671 1991,637 1824,621 1813,637 1679,609 1679,611 1462,538 1464,537 1386,493 1275,297 1125,373 520,159 543,106 520,11 409,0 305,50 282,120 116,147 116,145 49,150 0,251 67,251 120,170 270,147 273,147 271,150 437,217 499,212 503,202 1104,417 1102,420 1203,570 1270,560 1298,547 1337,583 1436,583 1436,581 1647,658 1647,660 1796,704 1819,708 1819,770 1790,766 1790,805 1847,905 1924,879 1935,833 1891,777 1843,771 1843,710 1912,717 1942,697 2007,736 1979,771 2113,951 2173,990 2297,964 2443,1184 2429,1196 2439,1253 2484,1297 2411,1410 2351,1431 2351,1505 2411,1555 2450,1706 2439,1773 2445,1897 2540,1964 2589,1969 2716,1802 2801,1756 2840,1773 2949,1734 3055,1645 3066,1611">
          <text:p/>
        </draw:polygon>
        <draw:path draw:style-name="gr7" draw:text-style-name="P3" draw:layer="layout" svg:width="3.404cm" svg:height="2.451cm" svg:x="7.296cm" svg:y="15.92cm" svg:viewBox="0 0 3405 2452" svg:d="M3405 2452v-2452h-3405v2452zM3027 1600l44 67 51 119 110 72-11 34-106 89-109 39-39-17-85 46-127 167-49-5-95-67-6-124 11-67-39-151-60-50v-74l60-21 73-113-45-44-10-57 44-38 300 139zM2450 1036l117 72v57l-94 44-134 28-60-39-134-180 62-77 127 67zM1630 784l-28 46h-99l-39-36-28 13-67 10-101-150 18-46 155-77 111 196zM1813 907l32-51 134 28 11-16 167 16-7 34-72 46-116-13zM2057 1024l44 56-11 46-77 26-57-100v-39zM215 397l67-5 6 23-55 83h-67zM709 353l-44 106-62 5-166-67 34-100 104-50 111 11z">
          <text:p/>
        </draw:path>
        <draw:polygon draw:style-name="gr8" draw:text-style-name="P1" draw:layer="layout" svg:width="0.421cm" svg:height="0.295cm" svg:x="9.441cm" svg:y="16.861cm" svg:viewBox="0 0 422 296" draw:points="305,95 189,67 62,0 0,77 134,257 194,296 328,268 422,224 422,167">
          <text:p/>
        </draw:polygon>
        <draw:polygon draw:style-name="gr8" draw:text-style-name="P1" draw:layer="layout" svg:width="0.361cm" svg:height="0.285cm" svg:x="8.564cm" svg:y="16.464cm" svg:viewBox="0 0 362 286" draw:points="334,286 235,286 196,250 168,263 101,273 0,123 18,77 173,0 284,196 362,240">
          <text:p/>
        </draw:polygon>
        <draw:polygon draw:style-name="gr8" draw:text-style-name="P1" draw:layer="layout" svg:width="0.343cm" svg:height="0.107cm" svg:x="9.109cm" svg:y="16.776cm" svg:viewBox="0 0 344 108" draw:points="0,51 149,95 265,108 337,62 344,28 177,12 166,28 32,0">
          <text:p/>
        </draw:polygon>
        <draw:polygon draw:style-name="gr8" draw:text-style-name="P1" draw:layer="layout" svg:width="0.144cm" svg:height="0.138cm" svg:x="9.252cm" svg:y="16.933cm" svg:viewBox="0 0 145 139" draw:points="145,67 134,113 57,139 0,39 0,0 101,11">
          <text:p/>
        </draw:polygon>
        <draw:polygon draw:style-name="gr8" draw:text-style-name="P1" draw:layer="layout" svg:width="0.121cm" svg:height="0.105cm" svg:x="7.462cm" svg:y="16.312cm" svg:viewBox="0 0 122 106" draw:points="49,5 0,106 67,106 122,23 116,0">
          <text:p/>
        </draw:polygon>
        <draw:polygon draw:style-name="gr8" draw:text-style-name="P1" draw:layer="layout" svg:width="0.271cm" svg:height="0.216cm" svg:x="7.733cm" svg:y="16.167cm" svg:viewBox="0 0 272 217" draw:points="228,212 166,217 0,150 34,50 138,0 249,11 272,106">
          <text:p/>
        </draw:polygon>
        <draw:polygon draw:style-name="gr8" draw:text-style-name="P1" draw:layer="layout" svg:width="0.714cm" svg:height="0.81cm" svg:x="9.813cm" svg:y="17.325cm" svg:viewBox="0 0 715 811" draw:points="510,195 422,139 122,0 78,38 88,95 133,139 60,252 0,273 0,347 60,397 99,548 88,615 94,739 189,806 238,811 365,644 450,598 489,615 598,576 704,487 715,453 605,381 554,262">
          <text:p/>
        </draw:polygon>
        <draw:frame draw:style-name="gr9" draw:text-style-name="P4" draw:layer="layout" svg:width="0.705cm" svg:height="0.313cm" svg:x="6.587cm" svg:y="5.423cm">
          <draw:text-box>
            <text:p><text:span text:style-name="T1">Idaho</text:span></text:p>
          </draw:text-box>
        </draw:frame>
        <draw:frame draw:style-name="gr9" draw:text-style-name="P4" draw:layer="layout" svg:width="1.098cm" svg:height="0.313cm" svg:x="8.79cm" svg:y="3.777cm">
          <draw:text-box>
            <text:p><text:span text:style-name="T1">Montana</text:span></text:p>
          </draw:text-box>
        </draw:frame>
        <draw:frame draw:style-name="gr9" draw:text-style-name="P4" draw:layer="layout" svg:width="0.94cm" svg:height="0.313cm" svg:x="3.906cm" svg:y="4.835cm">
          <draw:text-box>
            <text:p><text:span text:style-name="T1">Oregon</text:span></text:p>
          </draw:text-box>
        </draw:frame>
        <draw:frame draw:style-name="gr9" draw:text-style-name="P4" draw:layer="layout" svg:width="1.193cm" svg:height="0.313cm" svg:x="3.098cm" svg:y="8.877cm">
          <draw:text-box>
            <text:p><text:span text:style-name="T1">California</text:span></text:p>
          </draw:text-box>
        </draw:frame>
        <draw:frame draw:style-name="gr9" draw:text-style-name="P4" draw:layer="layout" svg:width="0.973cm" svg:height="0.313cm" svg:x="4.888cm" svg:y="7.686cm">
          <draw:text-box>
            <text:p><text:span text:style-name="T1">Nevada</text:span></text:p>
          </draw:text-box>
        </draw:frame>
        <draw:frame draw:style-name="gr9" draw:text-style-name="P4" draw:layer="layout" svg:width="0.596cm" svg:height="0.313cm" svg:x="7.52cm" svg:y="8.358cm">
          <draw:text-box>
            <text:p><text:span text:style-name="T1">Utah</text:span></text:p>
          </draw:text-box>
        </draw:frame>
        <draw:frame draw:style-name="gr9" draw:text-style-name="P4" draw:layer="layout" svg:width="1.145cm" svg:height="0.313cm" svg:x="9.919cm" svg:y="8.979cm">
          <draw:text-box>
            <text:p><text:span text:style-name="T1">Colorado</text:span></text:p>
          </draw:text-box>
        </draw:frame>
        <draw:frame draw:style-name="gr9" draw:text-style-name="P4" draw:layer="layout" svg:width="0.942cm" svg:height="0.313cm" svg:x="13.357cm" svg:y="9.367cm">
          <draw:text-box>
            <text:p><text:span text:style-name="T1">Kansas</text:span></text:p>
          </draw:text-box>
        </draw:frame>
        <draw:frame draw:style-name="gr9" draw:text-style-name="P4" draw:layer="layout" svg:width="1.209cm" svg:height="0.313cm" svg:x="12.528cm" svg:y="7.285cm">
          <draw:text-box>
            <text:p><text:span text:style-name="T1">Nebraska</text:span></text:p>
          </draw:text-box>
        </draw:frame>
        <draw:frame draw:style-name="gr9" draw:text-style-name="P4" draw:layer="layout" svg:width="1.713cm" svg:height="0.313cm" svg:x="11.953cm" svg:y="5.534cm">
          <draw:text-box>
            <text:p><text:span text:style-name="T1">South Dakota</text:span></text:p>
          </draw:text-box>
        </draw:frame>
        <draw:frame draw:style-name="gr9" draw:text-style-name="P4" draw:layer="layout" svg:width="1.666cm" svg:height="0.313cm" svg:x="12.075cm" svg:y="3.92cm">
          <draw:text-box>
            <text:p><text:span text:style-name="T1">North Dakota</text:span></text:p>
          </draw:text-box>
        </draw:frame>
        <draw:frame draw:style-name="gr9" draw:text-style-name="P4" draw:layer="layout" svg:width="1.177cm" svg:height="0.313cm" svg:x="9.266cm" svg:y="6.372cm">
          <draw:text-box>
            <text:p><text:span text:style-name="T1">Wyoming</text:span></text:p>
          </draw:text-box>
        </draw:frame>
        <draw:frame draw:style-name="gr9" draw:text-style-name="P4" draw:layer="layout" svg:width="1.491cm" svg:height="0.313cm" svg:x="4.181cm" svg:y="2.854cm">
          <draw:text-box>
            <text:p><text:span text:style-name="T1">Washington</text:span></text:p>
          </draw:text-box>
        </draw:frame>
        <draw:frame draw:style-name="gr9" draw:text-style-name="P4" draw:layer="layout" svg:width="1.303cm" svg:height="0.313cm" svg:x="14.73cm" svg:y="4.608cm">
          <draw:text-box>
            <text:p><text:span text:style-name="T1">Minnesota</text:span></text:p>
          </draw:text-box>
        </draw:frame>
        <draw:frame draw:style-name="gr9" draw:text-style-name="P4" draw:layer="layout" svg:width="1.287cm" svg:height="0.313cm" svg:x="13.675cm" svg:y="11.06cm">
          <draw:text-box>
            <text:p><text:span text:style-name="T1">Oklahoma</text:span></text:p>
          </draw:text-box>
        </draw:frame>
        <draw:frame draw:style-name="gr9" draw:text-style-name="P4" draw:layer="layout" svg:width="0.769cm" svg:height="0.313cm" svg:x="12.828cm" svg:y="13.58cm">
          <draw:text-box>
            <text:p><text:span text:style-name="T1">Texas</text:span></text:p>
          </draw:text-box>
        </draw:frame>
        <draw:frame draw:style-name="gr9" draw:text-style-name="P4" draw:layer="layout" svg:width="1.178cm" svg:height="0.313cm" svg:x="15.967cm" svg:y="11.474cm">
          <draw:text-box>
            <text:p><text:span text:style-name="T1">Arkansas</text:span></text:p>
          </draw:text-box>
        </draw:frame>
        <draw:frame draw:style-name="gr9" draw:text-style-name="P4" draw:layer="layout" svg:width="1.208cm" svg:height="0.313cm" svg:x="16.272cm" svg:y="14.192cm">
          <draw:text-box>
            <text:p><text:span text:style-name="T1">Louisiana</text:span></text:p>
          </draw:text-box>
        </draw:frame>
        <draw:frame draw:style-name="gr9" draw:text-style-name="P4" draw:layer="layout" svg:width="1.368cm" svg:height="0.313cm" svg:x="17.189cm" svg:y="13.58cm">
          <draw:text-box>
            <text:p><text:span text:style-name="T1">Mississippi</text:span></text:p>
          </draw:text-box>
        </draw:frame>
        <draw:frame draw:style-name="gr9" draw:text-style-name="P4" draw:layer="layout" svg:width="1.114cm" svg:height="0.313cm" svg:x="18.8cm" svg:y="12.543cm">
          <draw:text-box>
            <text:p><text:span text:style-name="T1">Alabama</text:span></text:p>
          </draw:text-box>
        </draw:frame>
        <draw:frame draw:style-name="gr9" draw:text-style-name="P4" draw:layer="layout" svg:width="1.003cm" svg:height="0.313cm" svg:x="20.573cm" svg:y="12.261cm">
          <draw:text-box>
            <text:p><text:span text:style-name="T1">Georgia</text:span></text:p>
          </draw:text-box>
        </draw:frame>
        <draw:frame draw:style-name="gr9" draw:text-style-name="P4" draw:layer="layout" svg:width="1.052cm" svg:height="0.313cm" svg:x="15.803cm" svg:y="9.367cm">
          <draw:text-box>
            <text:p><text:span text:style-name="T1">Missouri</text:span></text:p>
          </draw:text-box>
        </draw:frame>
        <draw:frame draw:style-name="gr9" draw:text-style-name="P4" draw:layer="layout" svg:width="0.596cm" svg:height="0.313cm" svg:x="15.536cm" svg:y="7.263cm">
          <draw:text-box>
            <text:p><text:span text:style-name="T1">Iowa</text:span></text:p>
          </draw:text-box>
        </draw:frame>
        <draw:frame draw:style-name="gr9" draw:text-style-name="P4" draw:layer="layout" svg:width="1.288cm" svg:height="0.313cm" svg:x="16.702cm" svg:y="5.574cm">
          <draw:text-box>
            <text:p><text:span text:style-name="T1">Wisconsin</text:span></text:p>
          </draw:text-box>
        </draw:frame>
        <draw:frame draw:style-name="gr9" draw:text-style-name="P4" draw:layer="layout" svg:width="1.13cm" svg:height="0.313cm" svg:x="19.102cm" svg:y="6.225cm">
          <draw:text-box>
            <text:p><text:span text:style-name="T1">Michigan</text:span></text:p>
          </draw:text-box>
        </draw:frame>
        <draw:frame draw:style-name="gr9" draw:text-style-name="P4" draw:layer="layout" svg:width="0.785cm" svg:height="0.313cm" svg:x="17.484cm" svg:y="8.354cm">
          <draw:text-box>
            <text:p><text:span text:style-name="T1">Illinois</text:span></text:p>
          </draw:text-box>
        </draw:frame>
        <draw:frame draw:style-name="gr9" draw:text-style-name="P4" draw:layer="layout" svg:width="0.925cm" svg:height="0.313cm" svg:x="18.788cm" svg:y="8.051cm">
          <draw:text-box>
            <text:p><text:span text:style-name="T1">Indiana</text:span></text:p>
          </draw:text-box>
        </draw:frame>
        <draw:frame draw:style-name="gr9" draw:text-style-name="P4" draw:layer="layout" svg:width="0.595cm" svg:height="0.313cm" svg:x="20.356cm" svg:y="7.901cm">
          <draw:text-box>
            <text:p><text:span text:style-name="T1">Ohio</text:span></text:p>
          </draw:text-box>
        </draw:frame>
        <draw:frame draw:style-name="gr9" draw:text-style-name="P4" draw:layer="layout" svg:width="1.163cm" svg:height="0.313cm" svg:x="19.264cm" svg:y="9.693cm">
          <draw:text-box>
            <text:p><text:span text:style-name="T1">Kentucky</text:span></text:p>
          </draw:text-box>
        </draw:frame>
        <draw:frame draw:style-name="gr9" draw:text-style-name="P4" draw:layer="layout" svg:width="1.397cm" svg:height="0.313cm" svg:x="18.671cm" svg:y="10.786cm">
          <draw:text-box>
            <text:p><text:span text:style-name="T1">Tennessee</text:span></text:p>
          </draw:text-box>
        </draw:frame>
        <draw:frame draw:style-name="gr9" draw:text-style-name="P4" draw:layer="layout" svg:width="0.941cm" svg:height="0.313cm" svg:x="22.437cm" svg:y="9.332cm">
          <draw:text-box>
            <text:p><text:span text:style-name="T1">Virginia</text:span></text:p>
          </draw:text-box>
        </draw:frame>
        <draw:frame draw:style-name="gr9" draw:text-style-name="P4" draw:layer="layout" svg:width="1.728cm" svg:height="0.313cm" svg:x="21.843cm" svg:y="10.514cm">
          <draw:text-box>
            <text:p><text:span text:style-name="T1">Noth Carolina</text:span></text:p>
          </draw:text-box>
        </draw:frame>
        <draw:frame draw:style-name="gr9" draw:text-style-name="P4" draw:layer="layout" svg:width="0.737cm" svg:height="0.313cm" svg:x="21.952cm" svg:y="11.389cm">
          <draw:text-box>
            <text:p><text:span text:style-name="T1">South</text:span></text:p>
          </draw:text-box>
        </draw:frame>
        <draw:frame draw:style-name="gr9" draw:text-style-name="P4" draw:layer="layout" svg:width="1.051cm" svg:height="0.313cm" svg:x="21.793cm" svg:y="11.703cm">
          <draw:text-box>
            <text:p><text:span text:style-name="T1">Carolina</text:span></text:p>
          </draw:text-box>
        </draw:frame>
        <draw:frame draw:style-name="gr9" draw:text-style-name="P4" draw:layer="layout" svg:width="0.862cm" svg:height="0.313cm" svg:x="21.906cm" svg:y="14.956cm">
          <draw:text-box>
            <text:p><text:span text:style-name="T1">Florida</text:span></text:p>
          </draw:text-box>
        </draw:frame>
        <draw:frame draw:style-name="gr9" draw:text-style-name="P4" draw:layer="layout" svg:width="0.957cm" svg:height="0.313cm" svg:x="6.693cm" svg:y="11.019cm">
          <draw:text-box>
            <text:p><text:span text:style-name="T1">Arizona</text:span></text:p>
          </draw:text-box>
        </draw:frame>
        <draw:frame draw:style-name="gr9" draw:text-style-name="P4" draw:layer="layout" svg:width="1.541cm" svg:height="0.313cm" svg:x="9.037cm" svg:y="11.806cm">
          <draw:text-box>
            <text:p><text:span text:style-name="T1">New Mexico</text:span></text:p>
          </draw:text-box>
        </draw:frame>
        <draw:frame draw:style-name="gr9" draw:text-style-name="P4" draw:layer="layout" svg:width="0.643cm" svg:height="0.313cm" svg:x="21.363cm" svg:y="8.676cm">
          <draw:text-box>
            <text:p><text:span text:style-name="T1">West</text:span></text:p>
          </draw:text-box>
        </draw:frame>
        <draw:frame draw:style-name="gr9" draw:text-style-name="P4" draw:layer="layout" svg:width="0.941cm" svg:height="0.313cm" svg:x="21.211cm" svg:y="8.99cm">
          <draw:text-box>
            <text:p><text:span text:style-name="T1">Virginia</text:span></text:p>
          </draw:text-box>
        </draw:frame>
        <draw:frame draw:style-name="gr9" draw:text-style-name="P4" draw:layer="layout" svg:width="1.681cm" svg:height="0.313cm" svg:x="22.044cm" svg:y="7.166cm">
          <draw:text-box>
            <text:p><text:span text:style-name="T1">Pennsylvania</text:span></text:p>
          </draw:text-box>
        </draw:frame>
        <draw:frame draw:style-name="gr9" draw:text-style-name="P4" draw:layer="layout" svg:width="1.226cm" svg:height="0.313cm" svg:x="22.825cm" svg:y="5.989cm">
          <draw:text-box>
            <text:p><text:span text:style-name="T1">New York</text:span></text:p>
          </draw:text-box>
        </draw:frame>
        <draw:frame draw:style-name="gr9" draw:text-style-name="P4" draw:layer="layout" svg:width="1.193cm" svg:height="0.313cm" svg:x="24.33cm" svg:y="8.173cm">
          <draw:text-box>
            <text:p><text:span text:style-name="T1">Delaware</text:span></text:p>
          </draw:text-box>
        </draw:frame>
        <draw:frame draw:style-name="gr9" draw:text-style-name="P4" draw:layer="layout" svg:width="1.478cm" svg:height="0.313cm" svg:x="24.395cm" svg:y="7.455cm">
          <draw:text-box>
            <text:p><text:span text:style-name="T1">New Jersey</text:span></text:p>
          </draw:text-box>
        </draw:frame>
        <draw:frame draw:style-name="gr9" draw:text-style-name="P4" draw:layer="layout" svg:width="0.768cm" svg:height="0.313cm" svg:x="25.531cm" svg:y="3.609cm">
          <draw:text-box>
            <text:p><text:span text:style-name="T1">Maine</text:span></text:p>
          </draw:text-box>
        </draw:frame>
        <draw:frame draw:style-name="gr9" draw:text-style-name="P4" draw:layer="layout" svg:width="1.067cm" svg:height="0.313cm" svg:x="24.051cm" svg:y="4.509cm">
          <draw:text-box>
            <text:p><text:span text:style-name="T1">Vermont</text:span></text:p>
          </draw:text-box>
        </draw:frame>
        <draw:frame draw:style-name="gr9" draw:text-style-name="P4" draw:layer="layout" svg:width="0.565cm" svg:height="0.313cm" svg:x="24.947cm" svg:y="4.862cm">
          <draw:text-box>
            <text:p><text:span text:style-name="T1">New</text:span></text:p>
          </draw:text-box>
        </draw:frame>
        <draw:frame draw:style-name="gr9" draw:text-style-name="P4" draw:layer="layout" svg:width="1.366cm" svg:height="0.313cm" svg:x="24.947cm" svg:y="5.176cm">
          <draw:text-box>
            <text:p><text:span text:style-name="T1">Hampshire</text:span></text:p>
          </draw:text-box>
        </draw:frame>
        <draw:frame draw:style-name="gr9" draw:text-style-name="P4" draw:layer="layout" svg:width="1.887cm" svg:height="0.313cm" svg:x="25.739cm" svg:y="5.56cm">
          <draw:text-box>
            <text:p><text:span text:style-name="T1">Massachusetts</text:span></text:p>
          </draw:text-box>
        </draw:frame>
        <draw:frame draw:style-name="gr9" draw:text-style-name="P4" draw:layer="layout" svg:width="1.665cm" svg:height="0.313cm" svg:x="25.904cm" svg:y="6.139cm">
          <draw:text-box>
            <text:p><text:span text:style-name="T1">Rhode Island</text:span></text:p>
          </draw:text-box>
        </draw:frame>
        <draw:frame draw:style-name="gr9" draw:text-style-name="P4" draw:layer="layout" svg:width="1.493cm" svg:height="0.313cm" svg:x="24.711cm" svg:y="6.393cm">
          <draw:text-box>
            <text:p><text:span text:style-name="T1">Connecticut</text:span></text:p>
          </draw:text-box>
        </draw:frame>
        <draw:frame draw:style-name="gr9" draw:text-style-name="P4" draw:layer="layout" svg:width="1.398cm" svg:height="0.313cm" svg:x="22.767cm" svg:y="7.91cm">
          <draw:text-box>
            <text:p><text:span text:style-name="T1">Maryland <text:s text:c="2"/></text:span></text:p>
          </draw:text-box>
        </draw:frame>
        <draw:frame draw:style-name="gr9" draw:text-style-name="P4" draw:layer="layout" svg:width="0.848cm" svg:height="0.313cm" svg:x="7.666cm" svg:y="17.625cm">
          <draw:text-box>
            <text:p><text:span text:style-name="T1">Hawaii</text:span></text:p>
          </draw:text-box>
        </draw:frame>
        <draw:frame draw:style-name="gr9" draw:text-style-name="P4" draw:layer="layout" svg:width="0.848cm" svg:height="0.313cm" svg:x="3.004cm" svg:y="16.517cm">
          <draw:text-box>
            <text:p><text:span text:style-name="T1">Alaska</text:span></text:p>
          </draw:text-box>
        </draw:frame>
        <draw:polygon draw:style-name="gr10" draw:text-style-name="P5" draw:layer="layout" svg:width="0.242cm" svg:height="0.165cm" svg:x="24.475cm" svg:y="19.126cm" svg:viewBox="0 0 243 166" draw:points="134,70 136,44 144,30 158,21 183,19 201,21 211,26 213,30 217,37 218,44 220,56 220,166 243,166 243,58 241,42 238,31 233,21 227,14 218,7 210,3 197,0 185,0 166,0 150,5 137,14 128,26 120,14 111,5 95,0 77,0 58,0 44,5 31,14 24,26 23,26 24,3 0,3 0,166 24,166 24,72 26,47 37,31 42,24 51,21 74,19 88,21 100,26 106,35 109,51 109,166 134,166">
          <text:p/>
        </draw:polygon>
        <draw:polygon draw:style-name="gr11" draw:text-style-name="P5" draw:layer="layout" svg:width="0.242cm" svg:height="0.165cm" svg:x="24.475cm" svg:y="19.126cm" svg:viewBox="0 0 243 166" draw:points="134,70 136,44 144,30 158,21 183,19 201,21 211,26 213,30 217,37 218,44 220,56 220,166 243,166 243,58 241,42 238,31 233,21 227,14 218,7 210,3 197,0 185,0 166,0 150,5 137,14 128,26 120,14 111,5 95,0 77,0 58,0 44,5 31,14 24,26 23,26 24,3 0,3 0,166 24,166 24,72 26,47 37,31 42,24 51,21 74,19 88,21 100,26 106,35 109,51 109,166 134,166">
          <text:p/>
        </draw:polygon>
        <draw:path draw:style-name="gr10" draw:text-style-name="P5" draw:layer="layout" svg:width="0.146cm" svg:height="0.166cm" svg:x="24.291cm" svg:y="19.126cm" svg:viewBox="0 0 147 167" svg:d="M133 151l1-7 4-5 2-7 3-7v-11-5l2-3v-13l2-10-2-14v-11l-2-19-5-16-5-9-11-7-12-4-16-3h-20-23l-15 3-13 4-9 7-7 9-3 16-4 19v25 23l4 19 3 14 7 12 9 6 13 5 15 4 23 1 4-1h5 11l16-4 5-4 7-1 5-4v-2h2zM122 83l-2 3v5 11l-2 7v9l-3 11-2 3v5l-5 4-9 3h-7-4-1v2h-7-4-2v2l-16-2-12-2-9-3-3-4-4-8-2-11-1-16v-19-22l1-15 2-11 4-5 12-9 12-2h16 13l12 2 9 3 5 6 2 5 3 11 2 15v9z">
          <text:p/>
        </draw:path>
        <draw:polygon draw:style-name="gr10" draw:text-style-name="P5" draw:layer="layout" svg:width="0.142cm" svg:height="0.166cm" svg:x="24.12cm" svg:y="19.126cm" svg:viewBox="0 0 143 167" draw:points="106,24 113,33 115,40 117,51 117,54 139,54 138,39 136,26 131,16 125,10 117,5 104,1 88,0 71,0 51,0 35,3 23,7 16,16 7,24 4,40 0,60 0,83 0,106 4,125 7,139 14,151 23,157 35,162 51,166 74,167 88,166 102,164 108,160 115,158 125,153 132,144 132,141 132,139 134,139 138,136 141,125 143,114 143,106 118,106 117,106 117,107 117,111 117,118 117,129 113,136 111,136 111,137 111,141 108,141 106,141 106,143 99,146 88,146 81,146 78,146 76,146 76,148 60,146 50,144 41,141 35,137 30,129 28,116 27,100 27,84 27,65 28,49 30,37 34,30 46,21 69,19 81,19 92,19">
          <text:p/>
        </draw:polygon>
        <draw:polygon draw:style-name="gr11" draw:text-style-name="P5" draw:layer="layout" svg:width="0.142cm" svg:height="0.166cm" svg:x="24.12cm" svg:y="19.126cm" svg:viewBox="0 0 143 167" draw:points="106,24 113,33 115,40 117,51 117,54 139,54 138,39 136,26 131,16 125,10 117,5 104,1 88,0 71,0 51,0 35,3 23,7 16,16 7,24 4,40 0,60 0,83 0,106 4,125 7,139 14,151 23,157 35,162 51,166 74,167 88,166 102,164 108,160 115,158 125,153 132,144 132,141 132,139 134,139 138,136 141,125 143,114 143,106 118,106 117,106 117,107 117,111 117,118 117,129 113,136 111,136 111,137 111,141 108,141 106,141 106,143 99,146 88,146 81,146 78,146 76,146 76,148 60,146 50,144 41,141 35,137 30,129 28,116 27,100 27,84 27,65 28,49 30,37 34,30 46,21 69,19 81,19 92,19">
          <text:p/>
        </draw:polygon>
        <draw:polygon draw:style-name="gr10" draw:text-style-name="P5" draw:layer="layout" svg:width="0.025cm" svg:height="0.031cm" svg:x="24.057cm" svg:y="19.26cm" svg:viewBox="0 0 26 32" draw:points="26,32 26,0 0,0 0,32">
          <text:p/>
        </draw:polygon>
        <draw:polygon draw:style-name="gr11" draw:text-style-name="P5" draw:layer="layout" svg:width="0.025cm" svg:height="0.031cm" svg:x="24.057cm" svg:y="19.26cm" svg:viewBox="0 0 26 32" draw:points="26,32 26,0 0,0 0,32">
          <text:p/>
        </draw:polygon>
        <draw:polygon draw:style-name="gr10" draw:text-style-name="P5" draw:layer="layout" svg:width="0.138cm" svg:height="0.166cm" svg:x="23.882cm" svg:y="19.126cm" svg:viewBox="0 0 139 167" draw:points="51,70 39,67 32,61 26,53 26,44 28,30 33,23 44,19 67,19 79,19 90,19 99,19 104,23 106,24 109,30 109,35 111,44 134,44 134,39 132,28 129,21 123,14 116,9 106,3 95,1 83,0 69,0 49,0 33,1 21,3 14,9 7,12 4,21 2,44 2,56 5,67 9,76 18,83 28,86 44,90 63,91 90,93 99,93 108,99 113,106 115,118 113,125 111,132 108,137 104,143 97,143 88,146 78,146 71,146 67,146 65,146 65,148 53,146 44,146 33,143 28,137 26,134 25,121 25,113 0,113 0,121 0,132 4,143 7,151 14,158 23,160 35,164 51,166 71,167 78,166 86,166 93,164 102,164 115,160 125,158 131,151 131,148 131,146 132,146 136,143 138,132 138,125 138,121 138,120 139,120 138,107 136,99 131,90 127,84 113,76 104,72 95,72">
          <text:p/>
        </draw:polygon>
        <draw:polygon draw:style-name="gr11" draw:text-style-name="P5" draw:layer="layout" svg:width="0.138cm" svg:height="0.166cm" svg:x="23.882cm" svg:y="19.126cm" svg:viewBox="0 0 139 167" draw:points="51,70 39,67 32,61 26,53 26,44 28,30 33,23 44,19 67,19 79,19 90,19 99,19 104,23 106,24 109,30 109,35 111,44 134,44 134,39 132,28 129,21 123,14 116,9 106,3 95,1 83,0 69,0 49,0 33,1 21,3 14,9 7,12 4,21 2,44 2,56 5,67 9,76 18,83 28,86 44,90 63,91 90,93 99,93 108,99 113,106 115,118 113,125 111,132 108,137 104,143 97,143 88,146 78,146 71,146 67,146 65,146 65,148 53,146 44,146 33,143 28,137 26,134 25,121 25,113 0,113 0,121 0,132 4,143 7,151 14,158 23,160 35,164 51,166 71,167 78,166 86,166 93,164 102,164 115,160 125,158 131,151 131,148 131,146 132,146 136,143 138,132 138,125 138,121 138,120 139,120 138,107 136,99 131,90 127,84 113,76 104,72 95,72">
          <text:p/>
        </draw:polygon>
        <draw:polygon draw:style-name="gr10" draw:text-style-name="P5" draw:layer="layout" svg:width="0.024cm" svg:height="0.025cm" svg:x="23.822cm" svg:y="19.059cm" svg:viewBox="0 0 25 26" draw:points="0,26 25,26 25,0 0,0">
          <text:p/>
        </draw:polygon>
        <draw:polygon draw:style-name="gr11" draw:text-style-name="P5" draw:layer="layout" svg:width="0.024cm" svg:height="0.025cm" svg:x="23.822cm" svg:y="19.059cm" svg:viewBox="0 0 25 26" draw:points="0,26 25,26 25,0 0,0">
          <text:p/>
        </draw:polygon>
        <draw:polygon draw:style-name="gr10" draw:text-style-name="P5" draw:layer="layout" svg:width="0.139cm" svg:height="0.166cm" svg:x="23.647cm" svg:y="19.126cm" svg:viewBox="0 0 140 167" draw:points="104,23 106,24 110,30 110,35 111,44 134,44 134,39 133,28 129,21 124,14 117,9 106,3 96,1 83,0 69,0 50,0 34,1 22,3 14,9 7,12 4,21 2,44 2,56 6,67 9,76 18,83 29,86 44,90 64,91 90,93 99,93 108,99 113,106 115,118 113,125 111,132 108,137 104,143 97,143 89,146 78,146 71,146 67,146 66,146 66,148 53,146 44,146 34,143 29,137 27,134 25,121 25,113 0,113 0,121 0,132 4,143 7,151 14,158 23,160 36,164 52,166 71,167 78,166 87,166 94,164 103,164 115,160 126,158 131,151 131,148 131,146 133,146 136,143 138,132 138,125 138,121 138,120 140,120 138,107 136,99 131,90 127,84 113,76 104,72 96,72 52,70 39,67 32,61 27,53 27,44 29,30 34,23 44,19 67,19 80,19 90,19 99,19">
          <text:p/>
        </draw:polygon>
        <draw:polygon draw:style-name="gr11" draw:text-style-name="P5" draw:layer="layout" svg:width="0.139cm" svg:height="0.166cm" svg:x="23.647cm" svg:y="19.126cm" svg:viewBox="0 0 140 167" draw:points="104,23 106,24 110,30 110,35 111,44 134,44 134,39 133,28 129,21 124,14 117,9 106,3 96,1 83,0 69,0 50,0 34,1 22,3 14,9 7,12 4,21 2,44 2,56 6,67 9,76 18,83 29,86 44,90 64,91 90,93 99,93 108,99 113,106 115,118 113,125 111,132 108,137 104,143 97,143 89,146 78,146 71,146 67,146 66,146 66,148 53,146 44,146 34,143 29,137 27,134 25,121 25,113 0,113 0,121 0,132 4,143 7,151 14,158 23,160 36,164 52,166 71,167 78,166 87,166 94,164 103,164 115,160 126,158 131,151 131,148 131,146 133,146 136,143 138,132 138,125 138,121 138,120 140,120 138,107 136,99 131,90 127,84 113,76 104,72 96,72 52,70 39,67 32,61 27,53 27,44 29,30 34,23 44,19 67,19 80,19 90,19 99,19">
          <text:p/>
        </draw:polygon>
        <draw:polygon draw:style-name="gr10" draw:text-style-name="P5" draw:layer="layout" svg:width="0.024cm" svg:height="0.162cm" svg:x="23.822cm" svg:y="19.129cm" svg:viewBox="0 0 25 163" draw:points="25,0 0,0 0,163 25,163">
          <text:p/>
        </draw:polygon>
        <draw:polygon draw:style-name="gr11" draw:text-style-name="P5" draw:layer="layout" svg:width="0.024cm" svg:height="0.162cm" svg:x="23.822cm" svg:y="19.129cm" svg:viewBox="0 0 25 163" draw:points="25,0 0,0 0,163 25,163">
          <text:p/>
        </draw:polygon>
        <draw:polygon draw:style-name="gr10" draw:text-style-name="P5" draw:layer="layout" svg:width="0.115cm" svg:height="0.167cm" svg:x="23.515cm" svg:y="19.124cm" svg:viewBox="0 0 116 168" draw:points="23,23 23,21 25,5 0,5 0,168 25,168 25,69 27,46 28,37 34,32 46,21 65,19 78,19 87,25 92,32 94,44 92,46 92,53 92,58 115,58 116,46 115,33 113,25 108,16 104,11 90,2 71,0 53,0 41,5 30,11">
          <text:p/>
        </draw:polygon>
        <draw:polygon draw:style-name="gr11" draw:text-style-name="P5" draw:layer="layout" svg:width="0.115cm" svg:height="0.167cm" svg:x="23.515cm" svg:y="19.124cm" svg:viewBox="0 0 116 168" draw:points="23,23 23,21 25,5 0,5 0,168 25,168 25,69 27,46 28,37 34,32 46,21 65,19 78,19 87,25 92,32 94,44 92,46 92,53 92,58 115,58 116,46 115,33 113,25 108,16 104,11 90,2 71,0 53,0 41,5 30,11">
          <text:p/>
        </draw:polygon>
        <draw:path draw:style-name="gr10" draw:text-style-name="P5" draw:layer="layout" svg:width="0.143cm" svg:height="0.166cm" svg:x="23.332cm" svg:y="19.126cm" svg:viewBox="0 0 144 167" svg:d="M70 0h-19l-16 3-12 4-9 9-7 8-4 15-3 19v23 23l3 21 4 14 7 12 9 6 12 5 16 4 23 1 7-1h9l7-2h8l13-4 10-2 6-7v-3-2h1l4-3 3-11 2-11v-5h-24v5h-2v2 4l-2 7-3 3h-2v2 4l-14 3h-11-7-4-1v2l-16-2-11-2-9-3-3-4-5-8-2-9-2-16v-16h118v-12l-2-23-1-11v-7l-6-12-5-9-10-7-13-4-17-3zM35 28l3-5 9-2 25-2h12l11 2 9 2 7 3 2 4 3 9 2 8 2 14v8h-94l2-27 2-9z">
          <text:p/>
        </draw:path>
        <draw:polygon draw:style-name="gr10" draw:text-style-name="P5" draw:layer="layout" svg:width="0.244cm" svg:height="0.165cm" svg:x="23.044cm" svg:y="19.126cm" svg:viewBox="0 0 245 166" draw:points="136,70 138,44 146,30 161,21 185,19 203,21 214,26 215,30 219,37 221,44 222,56 222,166 245,166 245,58 244,42 240,31 235,21 229,14 221,7 212,3 199,0 187,0 168,0 152,5 139,14 131,26 122,14 111,5 95,0 78,0 58,0 44,5 32,14 25,26 23,26 25,3 0,3 0,166 25,166 25,72 27,47 37,31 42,24 51,21 74,19 88,21 101,26 108,35 111,51 111,166 136,166">
          <text:p/>
        </draw:polygon>
        <draw:polygon draw:style-name="gr11" draw:text-style-name="P5" draw:layer="layout" svg:width="0.244cm" svg:height="0.165cm" svg:x="23.044cm" svg:y="19.126cm" svg:viewBox="0 0 245 166" draw:points="136,70 138,44 146,30 161,21 185,19 203,21 214,26 215,30 219,37 221,44 222,56 222,166 245,166 245,58 244,42 240,31 235,21 229,14 221,7 212,3 199,0 187,0 168,0 152,5 139,14 131,26 122,14 111,5 95,0 78,0 58,0 44,5 32,14 25,26 23,26 25,3 0,3 0,166 25,166 25,72 27,47 37,31 42,24 51,21 74,19 88,21 101,26 108,35 111,51 111,166 136,166">
          <text:p/>
        </draw:polygon>
        <draw:path draw:style-name="gr10" draw:text-style-name="P5" draw:layer="layout" svg:width="0.145cm" svg:height="0.166cm" svg:x="22.861cm" svg:y="19.126cm" svg:viewBox="0 0 146 167" svg:d="M132 151l2-7 3-5 2-7 4-7v-11-5l1-3v-13l2-10-2-14v-11l-1-19-6-16-5-9-11-7-12-4-16-3h-19-23l-16 3-12 4-9 7-7 9-4 16-3 19v25 23l3 19 4 14 7 12 9 6 12 5 16 4 23 1 3-1h6 10l16-4 5-4 7-1 6-4v-2h1zM121 83l-1 3v5 11l-2 7v9l-4 11-1 3v5l-6 4-9 3h-7-3-2v2h-7-4-1v2l-16-2-13-2-8-3-4-4-3-8-2-11-2-16v-19-22l2-15 2-11 3-5 12-9 13-2h16 12l12 2 9 3 6 6 1 5 4 11 2 15v9z">
          <text:p/>
        </draw:path>
        <draw:polygon draw:style-name="gr10" draw:text-style-name="P5" draw:layer="layout" svg:width="0.141cm" svg:height="0.166cm" svg:x="22.69cm" svg:y="19.126cm" svg:viewBox="0 0 142 167" draw:points="105,24 112,33 114,40 116,51 116,54 139,54 137,39 135,26 130,16 125,10 116,5 104,1 88,0 70,0 51,0 35,3 22,7 15,16 7,24 3,40 0,60 0,83 0,106 3,125 7,139 14,151 22,157 35,162 51,166 74,167 88,166 102,164 107,160 114,158 125,153 132,144 132,141 132,139 134,139 137,136 141,125 142,114 142,106 118,106 116,106 116,107 116,111 116,118 116,129 112,136 111,136 111,137 111,141 107,141 105,141 105,143 98,146 88,146 81,146 77,146 75,146 75,148 59,146 49,144 40,141 35,137 29,129 28,116 26,100 26,84 26,65 28,49 29,37 33,30 45,21 68,19 81,19 91,19">
          <text:p/>
        </draw:polygon>
        <draw:polygon draw:style-name="gr11" draw:text-style-name="P5" draw:layer="layout" svg:width="0.141cm" svg:height="0.166cm" svg:x="22.69cm" svg:y="19.126cm" svg:viewBox="0 0 142 167" draw:points="105,24 112,33 114,40 116,51 116,54 139,54 137,39 135,26 130,16 125,10 116,5 104,1 88,0 70,0 51,0 35,3 22,7 15,16 7,24 3,40 0,60 0,83 0,106 3,125 7,139 14,151 22,157 35,162 51,166 74,167 88,166 102,164 107,160 114,158 125,153 132,144 132,141 132,139 134,139 137,136 141,125 142,114 142,106 118,106 116,106 116,107 116,111 116,118 116,129 112,136 111,136 111,137 111,141 107,141 105,141 105,143 98,146 88,146 81,146 77,146 75,146 75,148 59,146 49,144 40,141 35,137 29,129 28,116 26,100 26,84 26,65 28,49 29,37 33,30 45,21 68,19 81,19 91,19">
          <text:p/>
        </draw:polygon>
        <draw:path draw:style-name="gr10" draw:text-style-name="P5" draw:layer="layout" svg:width="0.311cm" svg:height="0.309cm" svg:x="22.256cm" svg:y="19.038cm" svg:viewBox="0 0 312 310" svg:d="M291 77l-13-19-12-14-16-14-18-9-38-16-20-5h-17l-39 5-39 16-19 9-15 14-14 14-10 19-16 39-5 39 5 39 16 38 10 16 14 16 15 14 19 13 37 14 19 3 22 2 17-2 21-3 39-14 7-7 4-4v-2h2 3l16-14 14-16v-3-2h2l3-4 7-7 15-38 3-22 2-17-2-21-3-18-8-21zM220 44l14 7 14 12 11 12 10 16 8 14 5 18 3 14 2 18-2 14-3 18-5 14-8 17-10 14-11 14-14 11-12 11-18 5h-5l-4 2-7 3-17 4-14 2-18-2-16-4-32-10-16-11-12-11-19-28-14-31-4-32 4-32 14-32 8-16 13-12 12-12 16-7 30-14 34-4 31 4z">
          <text:p/>
        </draw:path>
        <draw:polygon draw:style-name="gr10" draw:text-style-name="P5" draw:layer="layout" svg:width="0.156cm" svg:height="0.174cm" svg:x="22.331cm" svg:y="19.106cm" svg:viewBox="0 0 157 175" draw:points="157,119 131,111 127,119 124,127 113,141 104,145 97,149 80,152 67,150 59,147 43,136 34,126 30,115 27,101 27,87 27,71 30,59 34,48 43,41 59,27 82,23 97,25 112,32 120,41 124,46 129,55 154,50 149,37 143,29 136,20 129,14 117,7 106,4 94,0 83,0 59,2 39,11 22,23 9,41 2,62 0,87 0,106 6,124 11,138 22,152 32,161 46,168 62,173 82,175 82,173 83,173 87,173 94,173 108,171 119,166 124,163 131,161 138,150 142,145 147,141 149,134 152,129">
          <text:p/>
        </draw:polygon>
        <draw:polygon draw:style-name="gr11" draw:text-style-name="P5" draw:layer="layout" svg:width="0.156cm" svg:height="0.174cm" svg:x="22.331cm" svg:y="19.106cm" svg:viewBox="0 0 157 175" draw:points="157,119 131,111 127,119 124,127 113,141 104,145 97,149 80,152 67,150 59,147 43,136 34,126 30,115 27,101 27,87 27,71 30,59 34,48 43,41 59,27 82,23 97,25 112,32 120,41 124,46 129,55 154,50 149,37 143,29 136,20 129,14 117,7 106,4 94,0 83,0 59,2 39,11 22,23 9,41 2,62 0,87 0,106 6,124 11,138 22,152 32,161 46,168 62,173 82,175 82,173 83,173 87,173 94,173 108,171 119,166 124,163 131,161 138,150 142,145 147,141 149,134 152,129">
          <text:p/>
        </draw:polygon>
        <presentation:notes draw:style-name="dp2">
          <draw:page-thumbnail draw:style-name="gr12" draw:layer="layout" svg:width="14.848cm" svg:height="11.136cm" svg:x="3.075cm" svg:y="2.257cm" draw:page-number="1" presentation:class="page"/>
          <draw:frame presentation:style-name="pr1" draw:text-style-name="P6"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wiss" style:font-pitch="variable"/>
    <style:font-face style:name="Arial1" svg:font-family="Arial" style:font-family-generic="roman" style:font-pitch="variable"/>
    <style:font-face style:name="Liberation Sans" svg:font-family="'Liberation Sans'" style:font-family-generic="roman"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Tahoma" svg:font-family="Tahoma" style:font-family-generic="system" style:font-pitch="variable"/>
    <style:font-face style:name="Times New Roman" svg:font-family="'Times New Roman'" style:font-family-generic="roman" style:font-pitch="variable"/>
  </office:font-face-decls>
  <office:styles>
    <draw:gradient draw:name="Form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Plein"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Plein_20_bleu" draw:display-name="Plein ble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Plein_20_jaune" draw:display-name="Plein jaune"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Plein_20_rouge" draw:display-name="Plein rouge"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Plein_20_vert" draw:display-name="Plein vert"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marker draw:name="Arrow" svg:viewBox="0 0 20 30" svg:d="M10 0l-10 30h20z"/>
    <draw:stroke-dash draw:name="Dash_20_1" draw:display-name="Dash 1" draw:style="rect" draw:dots1="1" draw:dots1-length="0.02cm" draw:dots2="1" draw:dots2-length="0.02cm" draw:distance="0.02cm"/>
    <style:default-style style:family="graphic">
      <style:graphic-properties svg:stroke-color="#808080" draw:fill-color="#cfe7f5"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Times New Roman" fo:font-size="24pt" fo:language="fr" fo:country="FR" style:font-name-asian="Lucida Sans Unicode"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style:text-outline="false" style:text-line-through-style="none" style:text-line-through-type="none" style:font-name="Arial1" fo:font-family="Arial"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loext:opacity="100%"/>
    </style:style>
    <style:style style:name="Filled_20_Green" style:display-name="Filled Green" style:family="graphic" style:parent-style-name="Filled">
      <style:graphic-properties draw:fill-gradient-name="Plein_20_vert"/>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loext:opacity="100%"/>
    </style:style>
    <style:style style:name="Filled_20_Yellow" style:display-name="Filled Yellow" style:family="graphic" style:parent-style-name="Filled">
      <style:graphic-properties draw:fill-gradient-name="Plein_20_jaune"/>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t_20_sans_20_remplissage_20_ni_20_ligne" style:display-name="Objet sans remplissage ni ligne" style:family="graphic" style:parent-style-name="standard">
      <style:graphic-properties draw:stroke="none" draw:fill="none"/>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indent" style:family="graphic" style:parent-style-name="standard">
      <style:graphic-properties draw:stroke="none" draw:fill="none"/>
      <style:paragraph-properties fo:margin-left="0cm" fo:margin-right="0cm" fo:text-indent="0.6cm"/>
    </style:style>
    <style:style style:name="textbodyjustfied" style:family="graphic" style:parent-style-name="standard">
      <style:graphic-properties draw:stroke="none" draw:fill="none"/>
      <style:paragraph-properties fo:text-align="justify"/>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style:use-window-font-color="true" loext:opacity="0%" style:text-outline="false" style:text-line-through-style="none" style:text-line-through-type="none" style:font-name="Arial1" fo:font-family="Arial"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loext:opacity="0%" style:text-outline="false" style:text-line-through-style="none" style:text-line-through-type="none" style:font-name="Arial1" fo:font-family="Arial"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style:text-outline="false" style:text-line-through-style="none" style:text-line-through-type="none" style:font-name="Arial1" fo:font-family="Arial"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loext:opacity="0%" style:text-outline="false" style:text-line-through-style="none" style:text-line-through-type="none" style:font-name="Arial1" fo:font-family="Arial" style:font-family-generic="roman" style:font-pitch="variable" fo:font-size="44pt" fo:font-style="normal" fo:text-shadow="none" style:text-underline-style="none" fo:font-weight="normal" style:letter-kerning="true"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449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Standar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25.199cm" svg:height="3.506cm" svg:x="1.4cm" svg:y="0.837cm" presentation:class="title" presentation:placeholder="true">
        <draw:text-box/>
      </draw:frame>
      <draw:frame presentation:style-name="Standard-outline1" draw:layer="backgroundobjects" svg:width="25.199cm" svg:height="7.76cm" svg:x="1.4cm" svg:y="4.914cm" presentation:class="outline" presentation:placeholder="true">
        <draw:text-box/>
      </draw:frame>
      <draw:frame presentation:style-name="Mpr1" draw:text-style-name="MP2" draw:layer="backgroundobjects" svg:width="6.523cm" svg:height="1.448cm" svg:x="1.4cm" svg:y="19.131cm" presentation:class="date-time">
        <draw:text-box>
          <text:p text:style-name="MP1"><text:span text:style-name="MT1"><presentation:date-time/></text:span></text:p>
        </draw:text-box>
      </draw:frame>
      <draw:frame presentation:style-name="Mpr1" draw:text-style-name="MP6" draw:layer="backgroundobjects" svg:width="8.875cm" svg:height="1.448cm" svg:x="9.576cm" svg:y="19.131cm" presentation:class="footer">
        <draw:text-box>
          <text:p text:style-name="MP5"><text:span text:style-name="MT1"><presentation:footer/></text:span></text:p>
        </draw:text-box>
      </draw:frame>
      <draw:frame presentation:style-name="Mpr1" draw:text-style-name="MP4" draw:layer="backgroundobjects" svg:width="6.523cm" svg:height="1.448cm" svg:x="20.076cm" svg:y="19.131cm" presentation:class="page-number">
        <draw:text-box>
          <text:p text:style-name="MP3"><text:span text:style-name="MT1"><text:page-number>&lt;numéro&gt;</text:page-number></text:span></text:p>
        </draw:text-box>
      </draw:frame>
      <presentation:notes style:page-layout-name="PM0">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initial-creator>Stéfan Marmion</meta:initial-creator>
    <meta:creation-date>2026-08-06T08:59:34.28</meta:creation-date>
    <meta:editing-duration>PT2M49S</meta:editing-duration>
    <meta:editing-cycles>3</meta:editing-cycles>
    <dc:date>2026-08-06T09:02:39.400433200</dc:date>
    <meta:generator>LibreOffice/25.8.7.3$Windows_X86_64 LibreOffice_project/30742500f2d3eb4366ac312fa33d3dcabdb3eba5</meta:generator>
    <meta:document-statistic meta:object-count="427"/>
  </office:meta>
</office:document-meta>
</file>